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e3519f4fac75c29aa8bbf89254de2d.png"/>
  <manifest:file-entry manifest:media-type="image/png" manifest:full-path="Pictures/d0bac97bead202335b5d00e1050ef327.png"/>
  <manifest:file-entry manifest:media-type="image/png" manifest:full-path="Pictures/725d745fca1a8f09f1ae2282f3d471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"/><text:bookmark-start text:name="__RefHeading___backup_1"/><text:bookmark-start text:name="backup"/>Backup<text:bookmark-end text:name="__RefHeading___backup_1"/><text:bookmark-end text:name="backup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ist_20_1_Content_First"> Une clé <text:span text:style-name="Strong_20_Emphasis">GPG</text:span> pour le cryptage des données ;</text:p>
        </text:list-item>
        <text:list-item>
          <text:p text:style-name="List_20_1_Content"> Un compte <text:span text:style-name="Strong_20_Emphasis">hubiC</text:span> pour la sauvegarde à distance ;</text:p>
        </text:list-item>
        <text:list-item>
          <text:p text:style-name="List_20_1_Content_Last"> La liste des fichiers à sauvegardé.</text:p>
        </text:list-item>
      </text:list>
      <text:h text:style-name="Heading_20_2" text:outline-level="2"><text:bookmark-start text:name="__RefHeading___installation_et_configuration_3"/><text:bookmark-start text:name="installation_et_configuration"/>Installation et configuration<text:bookmark-end text:name="__RefHeading___installation_et_configuration_3"/><text:bookmark-end text:name="installation_et_configuration"/></text:h>
      <text:h text:style-name="Heading_20_3" text:outline-level="3"><text:bookmark-start text:name="__RefHeading___hubic_4"/><text:bookmark-start text:name="hubic"/>hubiC<text:bookmark-end text:name="__RefHeading___hubic_4"/><text:bookmark-end text:name="hubic"/></text:h>
      <text:p text:style-name="Text_20_body">La version Linux étant encore en bêta, nous récupérons le package (.deb) de la dernière version en date directement depuis le serveur OVH <text:note text:id="ftn0" text:note-class="footnote"><text:note-citation text:label="1)">1)</text:note-citation><text:note-body><text:p text:style-name="Footnote"><text:a xlink:type="simple" xlink:href="https://forums.hubic.com/showthread.php?230-hubic-Linux-sortie-de-la-version-bêta" text:style-name="Internet_20_link" text:visited-style-name="Visited_20_Internet_20_Link">https://forums.hubic.com/showthread.php?230-hubic-Linux-sortie-de-la-version-bêta</text:a></text:p></text:note-body></text:note> avec un wget puis on procède à son installation.</text:p>
      <text:p text:style-name="Preformatted_20_Text"># wget http://mir7.ovh.net/ovh-applications/hubic/hubiC-Linux/2.1.0/hubiC-Linux-2.1.0.53-linux.deb<text:line-break/># dpkg -i hubiC-Linux-2.1.0.53-linux.deb</text:p>
      <text:p text:style-name="Text_20_body">On obtiendra alors des erreurs à propos de dépendances non satisfaites :</text:p>
      <text:p text:style-name="Text_20_body"><draw:frame draw:style-name="mediacenter" draw:name="0" text:anchor-type="paragraph" draw:z-index="0" svg:width="18.018125cm" style:rel-width="100%" svg:height="11.509375cm" style:rel-height="scale"><draw:image xlink:href="Pictures/eae3519f4fac75c29aa8bbf89254de2d.png" xlink:type="simple" xlink:show="embed" xlink:actuate="onLoad"/></draw:frame></text:p>
      <text:p text:style-name="Text_20_body">On corrigera ces erreurs via la commande suivante qui se chargera d'installer tout le nécessaire.</text:p>
      <text:p text:style-name="Preformatted_20_Text"># apt-get install -f</text:p>
      <text:p text:style-name="Text_20_body">A ce stade, si l'on essaye de lancer l'application, nous obtiendrons l'erreur suivante : <text:span text:style-name="Emphasis">Cannot contact daemon, are you sure it is running?</text:span> <text:line-break/>
La documentation du service nous indique que ce problème survient sur les serveurs ou lors de l'utilisation d'une connexion SSH. On va donc reconfigurer dbus correctement :</text:p>
      <text:p text:style-name="Preformatted_20_Text"># export DBUS_SESSION_BUS_ADDRESS=$(dbus-daemon --session --fork --print-address)</text:p>
      <text:p text:style-name="Text_20_body">hubiC est maintenant prêt !</text:p>
      <text:p text:style-name="Text_20_body"><draw:frame draw:style-name="mediacenter" draw:name="1" text:anchor-type="paragraph" draw:z-index="1" svg:width="9.2604166666667cm" svg:height="1.74625cm"><draw:image xlink:href="Pictures/d0bac97bead202335b5d00e1050ef327.png" xlink:type="simple" xlink:show="embed" xlink:actuate="onLoad"/></draw:frame></text:p>
      <text:h text:style-name="Heading_20_3" text:outline-level="3"><text:bookmark-start text:name="__RefHeading___gpg_5"/><text:bookmark-start text:name="gpg"/>GPG<text:bookmark-end text:name="__RefHeading___gpg_5"/><text:bookmark-end text:name="gpg"/></text:h>
      <text:p text:style-name="Text_20_body">Nous n'avons ici aucun paquet à installé, tout étant déjà présent par défaut au sein de Linux. Nous aurons juste à importer notre clé GPG <text:span text:style-name="Strong_20_Emphasis">publique</text:span>.</text:p>
      <text:p text:style-name="Text_20_body"><draw:frame draw:style-name="mediaright" draw:name="2" text:anchor-type="paragraph" draw:z-index="2" svg:width="14.552083333333cm" svg:height="3.1785382615156cm"><draw:image xlink:href="Pictures/725d745fca1a8f09f1ae2282f3d47153.png" xlink:type="simple" xlink:show="embed" xlink:actuate="onLoad"/></draw:frame>
Pour se faire, nous créons un fichier texte, <text:span text:style-name="Emphasis">gpg.txt</text:span> par exemple, et y collons notre clé publique. Ne reste qu'à l'importé via</text:p>
      <text:p text:style-name="Preformatted_20_Text"># gpg --import gpg.txt</text:p>
      <text:h text:style-name="Heading_20_2" text:outline-level="2"><text:bookmark-start text:name="__RefHeading___mise_en_place_6"/><text:bookmark-start text:name="mise_en_place"/>Mise en place<text:bookmark-end text:name="__RefHeading___mise_en_place_6"/><text:bookmark-end text:name="mise_en_place"/></text:h>
      <text:h text:style-name="Heading_20_3" text:outline-level="3"><text:bookmark-start text:name="__RefHeading___principe_7"/><text:bookmark-start text:name="principe"/>Principe<text:bookmark-end text:name="__RefHeading___principe_7"/><text:bookmark-end text:name="principe"/></text:h>
      <text:p text:style-name="Text_20_body">Nous utiliserons la fonction d'archivage incrémentiel de <text:span text:style-name="Strong_20_Emphasis">tar</text:span> pour créer nos sauvegardes. <text:line-break/>
Nous allons donc créer un dossier, nous avons choisi de le mettre à la racine de notre système et le nommé <text:span text:style-name="Emphasis">backups</text:span>. Nous y ferrons deux sous-dossiers : le premier, que nous appelons <text:span text:style-name="Emphasis">temp</text:span> servira à stocker nos archives en cours de traitement ; le second, <text:span text:style-name="Emphasis">save</text:span> sera indiquer à hubiC en mode synchronisation pour l'envoie vers le service.</text:p>
      <text:p text:style-name="Text_20_body">Passons à la création de l'archive :</text:p>
      <text:p text:style-name="Preformatted_20_Text">tar -czf /backups/temp/nomArchive_`date --rfc-3339=date`.tar.gz --listed-incremental=/backups/nomArchive.list /unChemin/*</text:p>
      <text:p text:style-name="Text_20_body"><text:span text:style-name="Emphasis">nomArchive</text:span> correspond au nom de l'archive souhaiter auquel nous ajoutons la date au format AAAA-MM-JJ. <text:span text:style-name="Emphasis">nomArchive.list</text:span> contient la liste des fichiers et de leur état depuis la dernière fois que nous avons exécuter l'opération.</text:p>
      <text:p text:style-name="Text_20_body">Une fois l'archive créée, on la crypte pour assurer la confidentialité de nos données.</text:p>
      <text:p text:style-name="Preformatted_20_Text">gpg --encrypt --recipient idKeyPgp nomArchive.tar.gz</text:p>
      <text:p text:style-name="Text_20_body"><text:span text:style-name="Emphasis">idKeyPgp</text:span> étant l'id de votre clé publique précédement importer et <text:span text:style-name="Emphasis">nomArchive</text:span>, l'archive créer précédemment.</text:p>
      <text:p text:style-name="Text_20_body">Enfin, on déplace notre archive gpg (<text:span text:style-name="Emphasis">nomArchive.tar.gz.gpg</text:span>) vers le dossier <text:span text:style-name="Emphasis">save</text:span> en vue de sa synchronisation sur <text:span text:style-name="Strong_20_Emphasis">hubiC</text:span>, sans oublier de supprimer l'archive restante devenue inutile (<text:span text:style-name="Emphasis">nomArchive.tar.gz</text:span>).</text:p>
      <text:p text:style-name="Preformatted_20_Text">mv /backups/temp/nomArchive.tar.gz.gpg /backups/save/<text:line-break/>rm /backups/temp/nomArchive.tar.gz</text:p>
      <text:h text:style-name="Heading_20_3" text:outline-level="3"><text:bookmark-start text:name="__RefHeading___script_8"/><text:bookmark-start text:name="script"/>Script<text:bookmark-end text:name="__RefHeading___script_8"/><text:bookmark-end text:name="script"/></text:h>
      <text:p text:style-name="Text_20_body">On reproduit le principe sous forme de script dans lequel on précise les dossiers que l'on veut sauvegarder dans le tableau <text:span text:style-name="Emphasis">bk_data</text:span>.</text:p>
      <text:p text:style-name="Preformatted_20_Text">#!/bin/bash<text:line-break/>#<text:line-break/># Création de sauvegarde<text:line-break/>#<text:line-break/><text:line-break/># Variables<text:line-break/>bk_home="/backups"<text:line-break/>bk_temp="/backups/temp"<text:line-break/>bk_save="/backups/save"<text:line-break/>declare -a bk_data=("/premier/dossier" "/deuxieme/dossier")<text:line-break/><text:line-break/># Parcourir la liste<text:line-break/>for folder in "${bk_data[@]}"<text:line-break/>do<text:line-break/><text:s text:c="2"/>echo "$folder - Debut de sauvegarde"<text:line-break/><text:line-break/><text:s text:c="2"/># On se déplace dans le dossier<text:line-break/><text:s text:c="2"/>cd $folder<text:line-break/><text:line-break/><text:s text:c="2"/># Nom du répertoire à sauvegarder<text:line-break/><text:s text:c="2"/>bk_name=`pwd | sed 's#.*/##'`<text:line-break/><text:line-break/><text:s text:c="2"/># Creation de l'archive<text:line-break/><text:s text:c="2"/>tar -czf $bk_temp/$bk_name"_"`date --rfc-3339=date`.tar.gz --listed-incremental=$bk_home/$bk_name.list $folder<text:line-break/><text:line-break/><text:s text:c="2"/># Cryptage de l'archive<text:line-break/><text:s text:c="2"/>gpg --encrypt --recipient 2AC34D90 $bk_temp/$bk_name"_"`date --rfc-3339=date`.tar.gz<text:line-break/><text:line-break/><text:s text:c="2"/># Creation d'un sous-dossier si necessaire<text:line-break/><text:s text:c="2"/>if [ ! -d "$DIRECTORY" ]; then<text:line-break/><text:s text:c="4"/>mkdir $bk_save/$bk_name<text:line-break/><text:s text:c="2"/>fi</text:p>
      <text:p text:style-name="Preformatted_20_Text"><text:s text:c="2"/># Deplacer les fichiers vers le dossier de synchronisation hubiC<text:line-break/><text:s text:c="2"/>mv $bk_temp/$bk_name"_"`date --rfc-3339=date`.tar.gz.gpg $bk_save/$bk_name<text:line-break/><text:s text:c="2"/>rm $bk_temp/$bk_name"_"`date --rfc-3339=date`.tar.gz<text:line-break/><text:s text:c="2"/>cp $bk_home/$bk_name.list $bk_save/$bk_name<text:line-break/><text:line-break/><text:s text:c="2"/># Sortir du dossier à sauvegarder<text:line-break/><text:s text:c="2"/>cd $bk_home<text:line-break/><text:line-break/><text:s text:c="2"/>echo "$folder - Fin de sauvegarde"<text:line-break/>done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Il ne faudra pas oublier de lancer la synchronisation avec la commande</text:p>
            <text:p text:style-name="Preformatted_20_Text">hubic login mailHubic dossierASynchro</text:p>
            <text:p text:style-name="Text_20_body">On pourra également exécuter le script via une tache planifiée pour automatiser la tâch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ckup</dc:title>
  </office:meta>
</office:document-meta>
</file>