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44a92b42793c48579611ce58d2c746.png"/>
  <manifest:file-entry manifest:media-type="image/png" manifest:full-path="Pictures/24a26e138c7363fd142c013b95aadef2.png"/>
  <manifest:file-entry manifest:media-type="image/png" manifest:full-path="Pictures/e9ba5a0c89b54df44fdfcf464983a920.png"/>
  <manifest:file-entry manifest:media-type="image/png" manifest:full-path="Pictures/84a7b687a832206244a75f3795008c87.png"/>
  <manifest:file-entry manifest:media-type="image/png" manifest:full-path="Pictures/b307b7d959535484f9cf5590eaea12b2.png"/>
  <manifest:file-entry manifest:media-type="image/png" manifest:full-path="Pictures/818b0647be7d4c9bc780d45d0ae62269.png"/>
  <manifest:file-entry manifest:media-type="image/gif" manifest:full-path="Pictures/e92272da9aae66620ee6237e17a8e6f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cti"/><text:bookmark-start text:name="__RefHeading___cacti_1"/><text:bookmark-start text:name="cacti"/>Cacti<text:bookmark-end text:name="__RefHeading___cacti_1"/><text:bookmark-end text:name="cacti"/></text:h>
      <text:h text:style-name="Heading_20_2" text:outline-level="2"><text:bookmark-start text:name="__RefHeading___prerequis_2"/><text:bookmark-start text:name="prerequis"/>Prérequis<text:bookmark-end text:name="__RefHeading___prerequis_2"/><text:bookmark-end text:name="prerequis"/></text:h>
      <text:list text:style-name="List_20_1" text:continue-numbering="false">
        <text:list-item>
          <text:p text:style-name="List_20_1_Content_First"> Un serveur web (<text:span text:style-name="Strong_20_Emphasis">nginx</text:span>) avec <text:span text:style-name="Strong_20_Emphasis">PHP</text:span></text:p>
        </text:list-item>
        <text:list-item>
          <text:p text:style-name="List_20_1_Content_Last"> Un serveur <text:span text:style-name="Strong_20_Emphasis">MySQL</text:span> 5 ou supérieur</text:p>
        </text:list-item>
      </text:list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Pour commencer, nous installons le service <text:span text:style-name="Strong_20_Emphasis">snmpd</text:span> :</text:p>
      <text:p text:style-name="Preformatted_20_Text"># apt-get install snmpd</text:p>
      <text:p text:style-name="Text_20_body">puis on édite sa configuration en remplaçant la ligne <text:span text:style-name="Source_20_Text">export MIBS=</text:span> par <text:span text:style-name="Source_20_Text">export MIBS=ALL</text:span> dans <text:span text:style-name="Strong_20_Emphasis">/etc/default/snmpd</text:span>.</text:p>
      <text:p text:style-name="Text_20_body">On modifie ensuite le fichier <text:span text:style-name="Strong_20_Emphasis">/etc/snmp/snmpd.conf</text:span>. On décommente la ligne <text:span text:style-name="Source_20_Text">#rocommunity public  localhost</text:span>.</text:p>
      <text:p text:style-name="Text_20_body">L'étape suivant consite à installer les <text:span text:style-name="Emphasis">non-free MIB files</text:span>.
Mais avant cela, nous devons ajouter cette liste de paquets dans notre installation en modifiant <text:span text:style-name="Strong_20_Emphasis">/etc/apt/sources.list</text:span> dans lequel nous ajoutons <text:span text:style-name="Source_20_Text">non-free</text:span> au bout de la ligne indiquant le  dépôt, dans mon cas :</text:p>
      <text:p text:style-name="Preformatted_20_Text">deb http://debian.mirrors.ovh.net/debian/ wheezy main non-free<text:line-break/>deb-src http://debian.mirrors.ovh.net/debian/ wheezy main non-free</text:p>
      <text:p text:style-name="Text_20_body">Nous devons ensuite redémarrer le service <text:span text:style-name="Strong_20_Emphasis">snmpd</text:span> :</text:p>
      <text:p text:style-name="Preformatted_20_Text"># apt-get update<text:line-break/># apt-get install snmp-mibs-downloader<text:line-break/># service snmpd restart</text:p>
      <text:p text:style-name="Text_20_body">Reste l'installation de cacti et spine :</text:p>
      <text:p text:style-name="Preformatted_20_Text"># apt-get install cacti cacti-spine</text:p>
      <text:p text:style-name="Text_20_body">L'installation de <text:span text:style-name="Strong_20_Emphasis">cacti</text:span> va alors se dérouler. On nous demande sur un premier écran le serveur web, nous répondons <text:span text:style-name="Emphasis">none</text:span> car nous souhaitons utiliser <text:span text:style-name="Strong_20_Emphasis">nginx</text:span> qui n'est pas dans les choix possible.
<draw:frame draw:style-name="mediacenter" draw:name="0" text:anchor-type="paragraph" draw:z-index="0" svg:width="17.012708333333cm" style:rel-width="100%" svg:height="9.8160416666667cm" style:rel-height="scale"><draw:image xlink:href="Pictures/ac44a92b42793c48579611ce58d2c746.png" xlink:type="simple" xlink:show="embed" xlink:actuate="onLoad"/></draw:frame></text:p>
      <text:p text:style-name="Text_20_body">On nous demande ensuite pour la configuration de la base de donnée, nous acceptons.
<draw:frame draw:style-name="mediacenter" draw:name="1" text:anchor-type="paragraph" draw:z-index="1" svg:width="17.012708333333cm" style:rel-width="100%" svg:height="9.8689583333333cm" style:rel-height="scale"><draw:image xlink:href="Pictures/24a26e138c7363fd142c013b95aadef2.png" xlink:type="simple" xlink:show="embed" xlink:actuate="onLoad"/></draw:frame></text:p>
      <text:p text:style-name="Text_20_body">Nous suivons ensuite les étapes visuel proposer. Elle nous demanderons des mots de passe pour configurer <text:span text:style-name="Strong_20_Emphasis">Cacti</text:span> avec <text:span text:style-name="Strong_20_Emphasis">MySQL</text:span>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3" text:outline-level="3"><text:bookmark-start text:name="__RefHeading___nginx_5"/><text:bookmark-start text:name="nginx"/>nginx<text:bookmark-end text:name="__RefHeading___nginx_5"/><text:bookmark-end text:name="nginx"/></text:h>
      <text:p text:style-name="Text_20_body">Nous allons maintenant faire la configuration coter <text:span text:style-name="Strong_20_Emphasis">nginx</text:span> en créant un fichier, par exemple <text:span text:style-name="Emphasis">cacti</text:span> dans <text:span text:style-name="Strong_20_Emphasis">/etc/nginx/sites-available</text:span> (sans SSL ici).</text:p>
      <text:p text:style-name="Preformatted_20_Text">server {<text:line-break/><text:s text:c="8"/>listen 80;<text:line-break/><text:s text:c="8"/>listen [::]:80;<text:line-break/><text:line-break/><text:s text:c="8"/>root /usr/share/cacti/site;<text:line-break/><text:s text:c="8"/>index index.php index.html index.htm;<text:line-break/><text:line-break/><text:s text:c="8"/>server_name localhost;<text:line-break/><text:line-break/><text:s text:c="8"/>location / {<text:line-break/><text:s text:c="16"/>location ~/rra {<text:line-break/><text:s text:c="24"/>allow 127.0.0.1;<text:line-break/><text:s text:c="24"/>deny all;<text:line-break/><text:s text:c="16"/>}<text:line-break/><text:line-break/><text:s text:c="16"/>location ~ \.php$ {<text:line-break/><text:s text:c="24"/>fastcgi_intercept_errors on;<text:line-break/><text:s text:c="24"/>fastcgi_index<text:s text:c="3"/>index.php;<text:line-break/><text:s text:c="24"/>fastcgi_pass<text:s text:c="4"/>unix:/var/run/php5-fpm.sock;<text:line-break/><text:s text:c="24"/>expires<text:s text:c="9"/>epoch;<text:line-break/><text:s text:c="24"/>include<text:s text:c="9"/>fastcgi_params;<text:line-break/><text:s text:c="24"/>fastcgi_param<text:s text:c="3"/>SCRIPT_FILENAME<text:s text:c="4"/>$document_root$fastcgi_script_name;<text:line-break/><text:s text:c="24"/>fastcgi_param<text:s text:c="3"/>SCRIPT_NAME<text:s text:c="8"/>$fastcgi_script_name;<text:line-break/><text:s text:c="16"/>}<text:line-break/><text:line-break/><text:s text:c="16"/>location ~ \.(jpg|jpeg|gif|png|ico)$ {<text:line-break/><text:s text:c="24"/>access_log<text:s text:c="6"/>off;<text:line-break/><text:s text:c="24"/>expires<text:s text:c="9"/>33d;<text:line-break/><text:s text:c="16"/>}<text:line-break/><text:s text:c="8"/>}<text:line-break/><text:line-break/><text:s text:c="8"/>location /javascript {<text:line-break/><text:s text:c="16"/>alias<text:s text:c="3"/>/usr/share/javascript;<text:line-break/><text:s text:c="8"/>}<text:line-break/><text:line-break/><text:s text:c="8"/>location /robots.txt {<text:line-break/><text:s text:c="16"/>return 200 "User-agent: *\nDisallow: /";<text:line-break/><text:s text:c="8"/>}<text:line-break/>}</text:p>
      <text:p text:style-name="Text_20_body">On active ensuite le site et on relance notre <text:span text:style-name="Strong_20_Emphasis">nginx</text:span> via les commandes :</text:p>
      <text:p text:style-name="Preformatted_20_Text"># ln -s /etc/nginx/sites-available/cacti /etc/nginx/sites-enabled/<text:line-break/># service nginx restart</text:p>
      <text:p text:style-name="Text_20_body">Pour finir avec la configuration web, dans le cas ou nous avons un sous-domaine configurer spécialement pour notre système, on édite le fichier <text:span text:style-name="Strong_20_Emphasis">/usr/share/cacti/site/include/config.php</text:span> dans lequel on décommente la ligne :</text:p>
      <text:p text:style-name="Preformatted_20_Text">//$url_path = "/cacti/";</text:p>
      <text:p text:style-name="Text_20_body">On modifie cette même ligne afin que <text:span text:style-name="Strong_20_Emphasis">Cacti</text:span> soit disponible sans passer par un sous-dossier comme suit :</text:p>
      <text:p text:style-name="Preformatted_20_Text">$url_path = "/";</text:p>
      <text:h text:style-name="Heading_20_3" text:outline-level="3"><text:bookmark-start text:name="__RefHeading___cacti_6"/><text:bookmark-start text:name="cacti1"/>Cacti<text:bookmark-end text:name="__RefHeading___cacti_6"/><text:bookmark-end text:name="cacti1"/></text:h>
      <text:h text:style-name="Heading_20_4" text:outline-level="4"><text:bookmark-start text:name="__RefHeading___web_7"/><text:bookmark-start text:name="web"/>Web<text:bookmark-end text:name="__RefHeading___web_7"/><text:bookmark-end text:name="web"/></text:h>
      <text:p text:style-name="Text_20_body">Notre interface web étant disponible, nous allons nous y connecter afin de procéder à l'installation. Si tout se passe correctement, le système nous redirige automatiquement vers l'installeur.
<draw:frame draw:style-name="mediacenter" draw:name="2" text:anchor-type="paragraph" draw:z-index="2" svg:width="13.626041666667cm" svg:height="11.138958333333cm"><draw:image xlink:href="Pictures/e9ba5a0c89b54df44fdfcf464983a920.png" xlink:type="simple" xlink:show="embed" xlink:actuate="onLoad"/></draw:frame></text:p>
      <text:p text:style-name="Text_20_body">S'agissant d'une nouvelle installation, et les information de connexion à la base de données étant déjà configurer lors de l'installation, nous avons juste à continuer
<draw:frame draw:style-name="mediacenter" draw:name="3" text:anchor-type="paragraph" draw:z-index="3" svg:width="13.573125cm" svg:height="7.0908333333333cm"><draw:image xlink:href="Pictures/84a7b687a832206244a75f3795008c87.png" xlink:type="simple" xlink:show="embed" xlink:actuate="onLoad"/></draw:frame></text:p>
      <text:p text:style-name="Text_20_body">Dans le cas ou toute les étapes d'installation ont été correctement suivie, tout devrait être vert et prêt à fonctionner.
<draw:frame draw:style-name="mediacenter" draw:name="4" text:anchor-type="paragraph" draw:z-index="4" svg:width="13.467291666667cm" svg:height="19.552708333333cm"><draw:image xlink:href="Pictures/b307b7d959535484f9cf5590eaea12b2.png" xlink:type="simple" xlink:show="embed" xlink:actuate="onLoad"/></draw:frame></text:p>
      <text:p text:style-name="Text_20_body">Après avoir valider, on est rediriger vers la page de connexion. Par défaut, les identifiants sont les suivants :</text:p>
      <text:p text:style-name="Preformatted_20_Text">User Name : admin<text:line-break/>Password<text:s text:c="2"/>: admin</text:p>
      <text:p text:style-name="Text_20_body">A la première connexion, on nous demande de changer de mot de passe.
<draw:frame draw:style-name="mediacenter" draw:name="5" text:anchor-type="paragraph" draw:z-index="5" svg:width="10.847916666667cm" svg:height="7.1702083333333cm"><draw:image xlink:href="Pictures/818b0647be7d4c9bc780d45d0ae62269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Malgré ce changement de mot de passe, il est tout de même conseiller de créer un nouvelle utilisateur et désactiver le compte admin.</text:p>
          </table:table-cell>
        </table:table-row>
      </table:table>
      <text:p text:style-name="Text_20_body"><draw:frame draw:style-name="media" draw:name="6" text:anchor-type="as-char" draw:z-index="6" svg:width="2.1166666666667cm" svg:height="0.396875cm"><draw:image xlink:href="Pictures/e92272da9aae66620ee6237e17a8e6f0.gif" xlink:type="simple" xlink:show="embed" xlink:actuate="onLoad"/></draw:frame></text:p>
      <text:h text:style-name="Heading_20_4" text:outline-level="4"><text:bookmark-start text:name="__RefHeading___plugins_8"/><text:bookmark-start text:name="plugins"/>Plugins<text:bookmark-end text:name="__RefHeading___plugins_8"/><text:bookmark-end text:name="plugins"/></text:h>
      <text:p text:style-name="Text_20_body"><draw:frame draw:style-name="media" draw:name="7" text:anchor-type="as-char" draw:z-index="7" svg:width="2.1166666666667cm" svg:height="0.396875cm"><draw:image xlink:href="Pictures/e92272da9aae66620ee6237e17a8e6f0.gif" xlink:type="simple" xlink:show="embed" xlink:actuate="onLoad"/></draw:frame></text:p>
      <text:h text:style-name="Heading_20_3" text:outline-level="3"><text:bookmark-start text:name="__RefHeading___clients_snmp_9"/><text:bookmark-start text:name="clients_snmp"/>Clients snmp<text:bookmark-end text:name="__RefHeading___clients_snmp_9"/><text:bookmark-end text:name="clients_snmp"/></text:h>
      <text:p text:style-name="Text_20_body">Coter client, c'est assez simple. Pour commencer, on installe le paquet nécessaire avec</text:p>
      <text:p text:style-name="Preformatted_20_Text"># apt-get install snmpd</text:p>
      <text:p text:style-name="Text_20_body">Nous allons ensuite éditer le fichier de configuration <text:span text:style-name="Strong_20_Emphasis">/etc/snmp/snmpd.conf</text:span> pour :</text:p>
      <text:list text:style-name="Numbering_20_1" text:continue-numbering="false">
        <text:list-item>
          <text:p text:style-name="Numbering_20_1_Content_First"> Commenter la ligne <text:span text:style-name="Source_20_Text">agentAddress  udp:127.0.0.1:161</text:span></text:p>
        </text:list-item>
        <text:list-item>
          <text:p text:style-name="Numbering_20_1_Content"> Décommenter la ligne <text:span text:style-name="Source_20_Text">agentAddress udp:161,udp6:161</text:span></text:p>
        </text:list-item>
        <text:list-item>
          <text:p text:style-name="Numbering_20_1_Content"> Commenter <text:span text:style-name="Source_20_Text">rocommunity public  default    -V systemonly</text:span> et <text:span text:style-name="Source_20_Text"> rocommunity6 public  default   -V systemonly</text:span></text:p>
        </text:list-item>
        <text:list-item>
          <text:p text:style-name="Numbering_20_1_Content"> Ajouter deux nouvelles lignes <text:span text:style-name="Source_20_Text">rocommunity NomCommunaute IPServeur</text:span> et <text:span text:style-name="Source_20_Text">rocommunity6 NomCommunaute IPServeur</text:span></text:p>
        </text:list-item>
        <text:list-item>
          <text:p text:style-name="Numbering_20_1_Content_Last"> Customiser les deux lignes <text:span text:style-name="Source_20_Text">sysLocation</text:span> et <text:span text:style-name="Source_20_Text">sysContact</text:span></text:p>
        </text:list-item>
      </text:list>
      <text:p text:style-name="Text_20_body">Une fois terminer, on redémarre le service</text:p>
      <text:p text:style-name="Preformatted_20_Text"># service snmpd restar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acti</dc:title>
  </office:meta>
</office:document-meta>
</file>