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f2ca6448406c8a3f3b5646d3ad1105.png"/>
  <manifest:file-entry manifest:media-type="image/png" manifest:full-path="Pictures/91152703bed0f1ce1f532dba6b0a56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2:mission_1:devnote_sgbd"/><text:bookmark-start text:name="__RefHeading___note_aux_developpeurs_-_le_sgbd_1"/><text:bookmark-start text:name="note_aux_developpeurs_-_le_sgbd"/>Note aux développeurs - Le SGBD<text:bookmark-end text:name="__RefHeading___note_aux_developpeurs_-_le_sgbd_1"/><text:bookmark-end text:name="note_aux_developpeurs_-_le_sgbd"/></text:h>
      <text:h text:style-name="Heading_20_2" text:outline-level="2"><text:bookmark-start text:name="__RefHeading___interface_web_2"/><text:bookmark-start text:name="interface_web"/>Interface web<text:bookmark-end text:name="__RefHeading___interface_web_2"/><text:bookmark-end text:name="interface_web"/></text:h>
      <text:p text:style-name="Text_20_body">Une interface web est mise à disposition afin de pouvoir effectuer la gestion de vos bases de données. Elle se trouve à cette adresse : <text:a xlink:type="simple" xlink:href="https://172.21.101.11/phpmyadmin/" text:style-name="Internet_20_link" text:visited-style-name="Visited_20_Internet_20_Link">https://172.21.101.11/phpmyadmin/</text:a> </text:p>
      <text:p text:style-name="Text_20_body">Les identifiants de connexion sont les suivants :</text:p>
      <text:p text:style-name="Preformatted_20_Text"><text:s text:c="7"/>Login : Devs<text:line-break/>Mot de passe : M2LTest</text:p>
      <text:p text:style-name="Text_20_body"><draw:frame draw:style-name="mediacenter" draw:name="0" text:anchor-type="paragraph" draw:z-index="0" svg:width="36.35375cm" style:rel-width="100%" svg:height="20.531666666667cm" style:rel-height="scale"><draw:image xlink:href="Pictures/20f2ca6448406c8a3f3b5646d3ad1105.png" xlink:type="simple" xlink:show="embed" xlink:actuate="onLoad"/></draw:frame></text:p>
      <text:p text:style-name="Text_20_body">Une fois connecté, cliquez sur l’onglet <text:span text:style-name="Emphasis">Databases</text:span> puis le sur le nom de votre base, ici <text:span text:style-name="Emphasis">web2py</text:span></text:p>
      <text:p text:style-name="Text_20_body"><draw:frame draw:style-name="mediacenter" draw:name="1" text:anchor-type="paragraph" draw:z-index="1" svg:width="36.35375cm" style:rel-width="100%" svg:height="20.531666666667cm" style:rel-height="scale"><draw:image xlink:href="Pictures/91152703bed0f1ce1f532dba6b0a56b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2:mission_1:devnote_sgbd</dc:title>
  </office:meta>
</office:document-meta>
</file>