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936ea890e68434cb7f7cbc61cb08f3.png"/>
  <manifest:file-entry manifest:media-type="image/png" manifest:full-path="Pictures/e6897f9de5f117a6cf3ee18b3b66fa47.png"/>
  <manifest:file-entry manifest:media-type="image/png" manifest:full-path="Pictures/acadeb93852616029bad237e80b92ee0.png"/>
  <manifest:file-entry manifest:media-type="image/png" manifest:full-path="Pictures/dc11b30f0fb15e45068522bd0f8f041b.png"/>
  <manifest:file-entry manifest:media-type="image/png" manifest:full-path="Pictures/ed79042bf9c6193db0111dbaa178cb79.png"/>
  <manifest:file-entry manifest:media-type="image/png" manifest:full-path="Pictures/ee1a0a62c5f9f451feed8c408bfb15c8.png"/>
  <manifest:file-entry manifest:media-type="image/png" manifest:full-path="Pictures/ec489e1050dea41b37ec2ea508f616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2:mission_3:env_prod"/><text:bookmark-start text:name="__RefHeading___mise_en_place_de_l_environnement_de_production_1"/><text:bookmark-start text:name="mise_en_place_de_l_environnement_de_production"/>Mise en place de l’environnement de production<text:bookmark-end text:name="__RefHeading___mise_en_place_de_l_environnement_de_production_1"/><text:bookmark-end text:name="mise_en_place_de_l_environnement_de_production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Cette documentation va expliquer comment mettre en place un environnement de production avec un serveur Debian, configurer pour exécuter le service Apache charger de servir le framework Web2Py.</text:p>
      <text:h text:style-name="Heading_20_2" text:outline-level="2"><text:bookmark-start text:name="__RefHeading___pre-requis_3"/><text:bookmark-start text:name="pre-requis"/>Pre-requis<text:bookmark-end text:name="__RefHeading___pre-requis_3"/><text:bookmark-end text:name="pre-requis"/></text:h>
      <text:list text:style-name="List_20_1" text:continue-numbering="false">
        <text:list-item>
          <text:p text:style-name="List_20_1_Content_First"> Une ferme de serveur avec assez de ressource disponible</text:p>
        </text:list-item>
        <text:list-item>
          <text:p text:style-name="List_20_1_Content"> Le vSphere Client de VMWare</text:p>
        </text:list-item>
        <text:list-item>
          <text:p text:style-name="List_20_1_Content_Last"> L'ISO de Debian 7 <text:span text:style-name="Emphasis">netinst</text:span></text:p>
        </text:list-item>
      </text:list>
      <text:h text:style-name="Heading_20_2" text:outline-level="2"><text:bookmark-start text:name="__RefHeading___creation_de_la_vm_4"/><text:bookmark-start text:name="creation_de_la_vm"/>Création de la VM<text:bookmark-end text:name="__RefHeading___creation_de_la_vm_4"/><text:bookmark-end text:name="creation_de_la_vm"/></text:h>
      <text:p text:style-name="Text_20_body">Premièrement, nous allons nous connecter à la ferme de serveur grâce à vSphere Client avec nos identifiants fournie en début d'année.
<draw:frame draw:style-name="mediacenter" draw:name="0" text:anchor-type="paragraph" draw:z-index="0" svg:width="7.9375cm" svg:height="7.0681547619048cm"><draw:image xlink:href="Pictures/93936ea890e68434cb7f7cbc61cb08f3.png" xlink:type="simple" xlink:show="embed" xlink:actuate="onLoad"/></draw:frame></text:p>
      <text:p text:style-name="Text_20_body">Lorsque l'on va cliquer sur le bouton <text:span text:style-name="Strong_20_Emphasis">Connexion</text:span> nous allons obtenir un avertissement de sécurité. L'avertissement est normal puisque le certificat utiliser est auto-généré par le serveur. On se retrouve sur l'écran d'accueil.
<draw:frame draw:style-name="mediacenter" draw:name="1" text:anchor-type="paragraph" draw:z-index="1" svg:width="7.9375cm" svg:height="3.9843137254902cm"><draw:image xlink:href="Pictures/e6897f9de5f117a6cf3ee18b3b66fa47.png" xlink:type="simple" xlink:show="embed" xlink:actuate="onLoad"/></draw:frame></text:p>
      <text:p text:style-name="Text_20_body">Nous lançons la procédure pour créer une nouvelle machine virtuelle en cliquant sur <text:span text:style-name="Emphasis">Fichier</text:span> &gt; <text:span text:style-name="Emphasis">Créer une nouvelle machine virtuelle</text:span></text:p>
      <text:list text:style-name="Numbering_20_1" text:continue-numbering="false">
        <text:list-item>
          <text:p text:style-name="Numbering_20_1_Content_First"> Choisir une configuration <text:span text:style-name="Strong_20_Emphasis">Typique</text:span></text:p>
        </text:list-item>
        <text:list-item>
          <text:p text:style-name="Numbering_20_1_Content"> Saisir le nom de notre machine <text:span text:style-name="Strong_20_Emphasis">M2LWebProd</text:span> que l'on place dans <text:span text:style-name="Emphasis">VMS Etudiants</text:span> &gt; <text:span text:style-name="Emphasis">PPE2</text:span> &gt; <text:span text:style-name="Emphasis">M2L</text:span> &gt; <text:span text:style-name="Emphasis"> Groupe 1</text:span></text:p>
        </text:list-item>
        <text:list-item>
          <text:p text:style-name="Numbering_20_1_Content"> Dans la partie <text:span text:style-name="Emphasis">Hôte/cluster</text:span>, choisir <text:span text:style-name="Emphasis">CLUSTER</text:span></text:p>
        </text:list-item>
        <text:list-item>
          <text:p text:style-name="Numbering_20_1_Content"> Mettre la VM dans le <text:span text:style-name="Emphasis">Pool Pédagogique</text:span></text:p>
        </text:list-item>
        <text:list-item>
          <text:p text:style-name="Numbering_20_1_Content"> Sélectionner l'espace de stockage <text:span text:style-name="Emphasis">SLAM</text:span></text:p>
        </text:list-item>
        <text:list-item>
          <text:p text:style-name="Numbering_20_1_Content"> Le système d'exploitation sera un <text:span text:style-name="Emphasis">Linux</text:span>, version <text:span text:style-name="Emphasis">Debian GNU/Linux 6 (64 bits)</text:span></text:p>
        </text:list-item>
        <text:list-item>
          <text:p text:style-name="Numbering_20_1_Content"> La VM se trouvera sur le réseau <text:span text:style-name="Emphasis">VLAN501</text:span></text:p>
        </text:list-item>
        <text:list-item>
          <text:p text:style-name="Numbering_20_1_Content_Last"> Créer un disque dur de 5Go en provisionnement dynamique.</text:p>
        </text:list-item>
      </text:list>
      <text:p text:style-name="Text_20_body">Après avoir compléter les huit étapes, on arrive sur un écran de résumer comme suit : 
<draw:frame draw:style-name="mediacenter" draw:name="2" text:anchor-type="paragraph" draw:z-index="2" svg:width="13.229166666667cm" svg:height="12.556805173993cm"><draw:image xlink:href="Pictures/acadeb93852616029bad237e80b92ee0.png" xlink:type="simple" xlink:show="embed" xlink:actuate="onLoad"/></draw:frame>
Il ne reste plus qu'à valider la fenêtre pour lancer la création de la VM.</text:p>
      <text:h text:style-name="Heading_20_2" text:outline-level="2"><text:bookmark-start text:name="__RefHeading___installation_de_debian_7_5"/><text:bookmark-start text:name="installation_de_debian_7"/>Installation de Debian 7<text:bookmark-end text:name="__RefHeading___installation_de_debian_7_5"/><text:bookmark-end text:name="installation_de_debian_7"/></text:h>
      <text:p text:style-name="Text_20_body"><draw:frame draw:style-name="medialeft" draw:name="3" text:anchor-type="paragraph" draw:z-index="3" svg:width="7.6729166666667cm" svg:height="5.4197585978836cm"><draw:image xlink:href="Pictures/dc11b30f0fb15e45068522bd0f8f041b.png" xlink:type="simple" xlink:show="embed" xlink:actuate="onLoad"/></draw:frame> Pour commencer l'installation, nous devons commencer par monter l'ISO télécharger comme indiquer dans les <text:a xlink:type="simple" xlink:href="#__RefHeading___pre-requis_3" text:style-name="Local_20_link" text:visited-style-name="Visited_20_Local_20_Link">pre-requis</text:a>.</text:p>
      <text:p text:style-name="Text_20_body">Pour y parvenir, nous démarrons la VM et cliquons sur l'icône en forme de CD avec une clé, on sélectionne le lecteur de la VM <text:span text:style-name="Emphasis"> Lecteur CD/DVD 1</text:span> puis <text:span text:style-name="Emphasis">Connecter l'image ISO sur le disque local...</text:span>. Une fenêtre demandant d'indiquer le chemin vers l'ISO s'ouvre. On lui indique, valide. On se rend ensuite dans la console et on exécute le raccourci clavier : <text:span text:style-name="Strong_20_Emphasis">Ctrl</text:span> + <text:span text:style-name="Strong_20_Emphasis">Alt</text:span> + <text:span text:style-name="Strong_20_Emphasis">Insert</text:span> pour redémarrer la VM.</text:p>
      <text:p text:style-name="Text_20_body"><text:line-break/></text:p>
      <text:p text:style-name="Text_20_body">Lors du démarrage sur l'image ISO debian affiche un menu avec différents choix on sélectionne <text:span text:style-name="Strong_20_Emphasis">Install</text:span>
A la suite de cette étape l'installateur va nous demander différents éléments de configuration dans cette ordre :</text:p>
      <text:list text:style-name="List_20_1" text:continue-numbering="false">
        <text:list-item>
          <text:p text:style-name="List_20_1_Content_First">Sélection de la langue : ici français</text:p>
        </text:list-item>
        <text:list-item>
          <text:p text:style-name="List_20_1_Content">Choix de la location géographique : ici France</text:p>
        </text:list-item>
        <text:list-item>
          <text:p text:style-name="List_20_1_Content">Choix du layout(disposition) du clavier : ici français</text:p>
        </text:list-item>
        <text:list-item>
          <text:p text:style-name="List_20_1_Content_Last">Configuration auto du réseau</text:p>
        </text:list-item>
      </text:list>
      <text:p text:style-name="Text_20_body">On obtient une erreur DHCP, cette erreur intervient car aucun serveur DHCP n'est présent sur le réseau <draw:frame draw:style-name="mediacenter" draw:name="4" text:anchor-type="paragraph" draw:z-index="4" svg:width="19.817291666667cm" style:rel-width="100%" svg:height="4.2597916666667cm" style:rel-height="scale"><draw:image xlink:href="Pictures/ed79042bf9c6193db0111dbaa178cb79.png" xlink:type="simple" xlink:show="embed" xlink:actuate="onLoad"/></draw:frame></text:p>
      <text:list text:style-name="List_20_1" text:continue-numbering="false">
        <text:list-item>
          <text:p text:style-name="List_20_1_Content_First">Configuration manuelle du réseau : ici on utilise l'IP fournit</text:p>
        </text:list-item>
        <text:list-item>
          <text:p text:style-name="List_20_1_Content">Configuration du masque : ici <text:span text:style-name="Emphasis">255.255.255.0</text:span></text:p>
        </text:list-item>
        <text:list-item>
          <text:p text:style-name="List_20_1_Content">Configuration de la passerelle : ici <text:span text:style-name="Emphasis">172.21.101.254</text:span></text:p>
        </text:list-item>
        <text:list-item>
          <text:p text:style-name="List_20_1_Content">Configuration de l'IP du serveur de nom : ici <text:span text:style-name="Emphasis">172.21.101.254</text:span></text:p>
        </text:list-item>
        <text:list-item>
          <text:p text:style-name="List_20_1_Content">Configuration du nom d'hôte de la machine : ici <text:span text:style-name="Emphasis">M2LWEBProd</text:span></text:p>
        </text:list-item>
        <text:list-item>
          <text:p text:style-name="List_20_1_Content">Choix du mot de passe root : ici on ne n'en met pas pour désactiver le root</text:p>
        </text:list-item>
        <text:list-item>
          <text:p text:style-name="List_20_1_Content">Choix d'un nom d'utilisateur </text:p>
        </text:list-item>
        <text:list-item>
          <text:p text:style-name="List_20_1_Content">Choix du mot de passe + confirmation</text:p>
        </text:list-item>
        <text:list-item>
          <text:p text:style-name="List_20_1_Content_Last">Configuration du partitionnement du disque dur : ici on met tout sur la même partition</text:p>
        </text:list-item>
      </text:list>
      <text:p text:style-name="Text_20_body"><draw:frame draw:style-name="mediacenter" draw:name="5" text:anchor-type="paragraph" draw:z-index="5" svg:width="20.187708333333cm" style:rel-width="100%" svg:height="9.3397916666667cm" style:rel-height="scale"><draw:image xlink:href="Pictures/ee1a0a62c5f9f451feed8c408bfb15c8.png" xlink:type="simple" xlink:show="embed" xlink:actuate="onLoad"/></draw:frame></text:p>
      <text:list text:style-name="List_20_1" text:continue-numbering="false">
        <text:list-item>
          <text:p text:style-name="List_20_1_Content_First">Configuration de l'adresse du miroir : ici <text:span text:style-name="Emphasis">ftp.fr.debian.org </text:span></text:p>
        </text:list-item>
        <text:list-item>
          <text:p text:style-name="List_20_1_Content">Configuration de l'adresse du mandataire : ici <text:span text:style-name="Emphasis"><text:a xlink:type="simple" xlink:href="http://192.168.222.85:3142/" text:style-name="Internet_20_link" text:visited-style-name="Visited_20_Internet_20_Link">http://192.168.222.85:3142/</text:a> </text:span></text:p>
        </text:list-item>
        <text:list-item>
          <text:p text:style-name="List_20_1_Content">Demande de participation a une étude statistique : ici on répond <text:span text:style-name="Emphasis">Non</text:span></text:p>
        </text:list-item>
        <text:list-item>
          <text:p text:style-name="List_20_1_Content_Last">Sélection des logiciels : ici on ne coche que <text:span text:style-name="Emphasis">Utilitaires usuels du système</text:span></text:p>
        </text:list-item>
      </text:list>
      <text:p text:style-name="Text_20_body"><draw:frame draw:style-name="mediacenter" draw:name="6" text:anchor-type="paragraph" draw:z-index="6" svg:width="20.16125cm" style:rel-width="100%" svg:height="9.36625cm" style:rel-height="scale"><draw:image xlink:href="Pictures/ec489e1050dea41b37ec2ea508f616cb.png" xlink:type="simple" xlink:show="embed" xlink:actuate="onLoad"/></draw:frame></text:p>
      <text:list text:style-name="List_20_1" text:continue-numbering="false">
        <text:list-item>
          <text:p text:style-name="LastListParagraph_List_20_1_Content_First">Installation de GRUB : ici on répond <text:span text:style-name="Emphasis">Oui</text:span></text:p>
        </text:list-item>
      </text:list>
      <text:p text:style-name="Text_20_body">L'installation est maintenant terminée, on peut éjecter l'ISO en utilisant la même procédure que celle utilisée au début de cette partie.</text:p>
      <text:h text:style-name="Heading_20_2" text:outline-level="2"><text:bookmark-start text:name="__RefHeading___mise_en_place_des_outils_6"/><text:bookmark-start text:name="mise_en_place_des_outils"/>Mise en place des outils<text:bookmark-end text:name="__RefHeading___mise_en_place_des_outils_6"/><text:bookmark-end text:name="mise_en_place_des_outils"/></text:h>
      <text:p text:style-name="Text_20_body">On commence avec l'installation du serveur <text:span text:style-name="Strong_20_Emphasis">OpenBSD</text:span> (ssh):</text:p>
      <text:p text:style-name="Preformatted_20_Text"># apt-get install -y ssh</text:p>
      <text:p text:style-name="Text_20_body">Ensuite on passe à l'installation d'<text:span text:style-name="Strong_20_Emphasis">Apache 2</text:span> :</text:p>
      <text:p text:style-name="Preformatted_20_Text"># apt-get install apache2</text:p>
      <text:p text:style-name="Text_20_body">Puis au déploiement du framework <text:span text:style-name="Strong_20_Emphasis">web2py</text:span> sur la machine à l'aide de la <text:a xlink:type="simple" xlink:href="http://web2py.com/books/default/chapter/29/13/deployment-recipes#Linux-and-Unix" text:style-name="Internet_20_link" text:visited-style-name="Visited_20_Internet_20_Link">documentation</text:a> :
On installe les paquets zip et unzip</text:p>
      <text:p text:style-name="Preformatted_20_Text"># apt-get -y install zip unzip</text:p>
      <text:p text:style-name="Text_20_body">On configure le proxy pour wget</text:p>
      <text:p text:style-name="Preformatted_20_Text"># vi /etc/wgetrc<text:line-break/>79 https_proxy = http://172.30.137.29:3128/<text:line-break/>80 http_proxy = http://172.30.137.29:3128/<text:line-break/>81 ftp_proxy = http://172.30.137.29:3128/</text:p>
      <text:p text:style-name="Text_20_body">On télécharge l'archive et on l'extrait</text:p>
      <text:p text:style-name="Preformatted_20_Text"># wget http://web2py.com/examples/static/web2py_src.zip<text:line-break/># unzip web2py_src.zip</text:p>
      <text:p text:style-name="Text_20_body">On déplace le fichier <text:span text:style-name="Strong_20_Emphasis">wsgihandler.py</text:span> permettant l’interfaçage entre web2py et apache et on change le propriétaire du dossier pour <text:span text:style-name="Strong_20_Emphasis">www-data</text:span></text:p>
      <text:p text:style-name="Preformatted_20_Text"># mv web2py/handlers/wsgihandler.py web2py/wsgihandler.py<text:line-break/># chown -R www-data:www-data web2py</text:p>
      <text:p text:style-name="Text_20_body">On configure Apache, sans oublier d'installer le module wsgi</text:p>
      <text:p text:style-name="Preformatted_20_Text"># apt-get -y install libapache2-mod-wsgi<text:line-break/># a2enmod ssl<text:line-break/># a2enmod proxy<text:line-break/># a2enmod proxy_http<text:line-break/># a2enmod headers<text:line-break/># a2enmod expires<text:line-break/># a2enmod wsgi<text:line-break/># a2enmod rewrite<text:line-break/># service apache2 restart</text:p>
      <text:p text:style-name="Text_20_body">On créer ensuite un certificat auto signé pour accéder à l'administration de web2py</text:p>
      <text:p text:style-name="Preformatted_20_Text"># mkdir /etc/apache2/ssl<text:line-break/># openssl genrsa 1024 &gt; /etc/apache2/ssl/self_signed.key<text:line-break/># chmod 400 /etc/apache2/ssl/self_signed.key<text:line-break/># openssl req -new -x509 -nodes -sha1 -days 365 -key /etc/apache2/ssl/self_signed.key &gt; /etc/apache2/ssl/self_signed.cert<text:line-break/># openssl x509 -noout -fingerprint -text &lt; /etc/apache2/ssl/self_signed.cert &gt; /etc/apache2/ssl/self_signed.info</text:p>
      <text:p text:style-name="Text_20_body">On installe la configuration pour Apache et on l'active</text:p>
      <text:p text:style-name="Preformatted_20_Text"># vi /etc/apache2/sites-available/web2py<text:line-break/>&lt;VirtualHost *:80&gt;<text:line-break/><text:s text:c="2"/>WSGIDaemonProcess web2py user=www-data group=www-data display-name=%{GROUP}<text:line-break/><text:s text:c="2"/>WSGIProcessGroup web2py<text:line-break/><text:s text:c="2"/>WSGIScriptAlias / /var/www/web2py/wsgihandler.py<text:line-break/><text:line-break/><text:s text:c="2"/>&lt;Directory /var/www/web2py&gt;<text:line-break/><text:s text:c="4"/>AllowOverride None<text:line-break/><text:s text:c="4"/>Order Allow,Deny<text:line-break/><text:s text:c="4"/>Deny from all<text:line-break/><text:s text:c="4"/>&lt;Files wsgihandler.py&gt;<text:line-break/><text:s text:c="6"/>Allow from all<text:line-break/><text:s text:c="4"/>&lt;/Files&gt;<text:line-break/><text:s text:c="2"/>&lt;/Directory&gt;<text:line-break/><text:line-break/><text:s text:c="2"/>AliasMatch ^/([^/]+)/static/(.*)<text:s text:c="12"/>/var/www/web2py/applications/$1/static/$2<text:line-break/><text:s text:c="2"/>&lt;Directory /var/www/web2py/applications/*/static/&gt;<text:line-break/><text:s text:c="4"/>Order Allow,Deny<text:line-break/><text:s text:c="4"/>Allow from all<text:line-break/><text:s text:c="2"/>&lt;/Directory&gt;<text:line-break/><text:line-break/><text:s text:c="2"/>&lt;Location /admin&gt;<text:line-break/><text:s text:c="2"/>Deny from all<text:line-break/><text:s text:c="2"/>&lt;/Location&gt;<text:line-break/><text:line-break/><text:s text:c="2"/>&lt;LocationMatch ^/([^/]+)/appadmin&gt;<text:line-break/><text:s text:c="2"/>Deny from all<text:line-break/><text:s text:c="2"/>&lt;/LocationMatch&gt;<text:line-break/><text:line-break/><text:s text:c="2"/>CustomLog /var/log/apache2/access.log common<text:line-break/><text:s text:c="2"/>ErrorLog /var/log/apache2/error.log<text:line-break/><text:line-break/>&lt;/VirtualHost&gt;<text:line-break/><text:line-break/>&lt;VirtualHost *:443&gt;<text:line-break/><text:s text:c="2"/>SSLEngine on<text:line-break/><text:s text:c="2"/>SSLCertificateFile /etc/apache2/ssl/self_signed.cert<text:line-break/><text:s text:c="2"/>SSLCertificateKeyFile /etc/apache2/ssl/self_signed.key<text:line-break/><text:line-break/><text:s text:c="2"/>WSGIProcessGroup web2py<text:line-break/><text:line-break/><text:s text:c="2"/>WSGIScriptAlias / /var/www/web2py/wsgihandler.py<text:line-break/><text:line-break/><text:s text:c="2"/>&lt;Directory /var/www/web2py&gt;<text:line-break/><text:s text:c="4"/>AllowOverride None<text:line-break/><text:s text:c="4"/>Order Allow,Deny<text:line-break/><text:s text:c="4"/>Deny from all<text:line-break/><text:s text:c="4"/>&lt;Files wsgihandler.py&gt;<text:line-break/><text:s text:c="6"/>Allow from all<text:line-break/><text:s text:c="4"/>&lt;/Files&gt;<text:line-break/><text:s text:c="2"/>&lt;/Directory&gt;<text:line-break/><text:line-break/><text:s text:c="2"/>AliasMatch ^/([^/]+)/static/(.*)<text:s text:c="9"/>/var/www/web2py/applications/$1/static/$2<text:line-break/><text:line-break/><text:s text:c="2"/>&lt;Directory /var/www/web2py/applications/*/static/&gt;<text:line-break/><text:s text:c="4"/>Order Allow,Deny<text:line-break/><text:s text:c="4"/>Allow from all<text:line-break/><text:s text:c="2"/>&lt;/Directory&gt;<text:line-break/><text:line-break/><text:s text:c="2"/>CustomLog /var/log/apache2/access.log common<text:line-break/><text:s text:c="2"/>ErrorLog /var/log/apache2/error.log<text:line-break/><text:line-break/>&lt;/VirtualHost&gt;<text:line-break/><text:line-break/># a2ensite web2py<text:line-break/># service apache2 restart</text:p>
      <text:p text:style-name="Text_20_body">On définit ensuite le mot de passe administrateur avec les commandes :</text:p>
      <text:p text:style-name="Preformatted_20_Text"># sudo -u www-data python -c "from gluon.widget import console; console();"<text:line-break/># sudo -u www-data python -c "from gluon.main import save_password; save_password(raw_input('admin password: '),443)"</text:p>
      <text:p text:style-name="Text_20_body">Après cette installation, nous avons rencontrer un problème de réécriture d'url avec Apache. Le numéro de version apparaissait après <text:span text:style-name="Strong_20_Emphasis">/static/</text:span> dans l'url des fichiers de l'application <text:span text:style-name="Strong_20_Emphasis">admin</text:span>.
Pour corriger le problème, nous avons remplacer les deux lignes du fichier <text:span text:style-name="Emphasis"> /etc/apache2/sites-available/web2py </text:span></text:p>
      <text:p text:style-name="Preformatted_20_Text">AliasMatch ^/([^/]+)/static/(.*) /var/www/web2py/applications/$1/static/$2</text:p>
      <text:p text:style-name="Text_20_body">par </text:p>
      <text:p text:style-name="Preformatted_20_Text">AliasMatch ^/([^/]+)/static/(?:_[\d]+.[\d]+.[\d]+/)?(.*) /var/www/web2py/applications/$1/static/$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2:mission_3:env_prod</dc:title>
  </office:meta>
</office:document-meta>
</file>