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b8ca63a8fe308bbe9e90a5e64fba7e.png"/>
  <manifest:file-entry manifest:media-type="image/png" manifest:full-path="Pictures/9ea322b0bb2af16c9db584a255327162.png"/>
  <manifest:file-entry manifest:media-type="image/png" manifest:full-path="Pictures/db3af6e86665b238b849d5793a9c05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2_2:loganalyzer"/><text:bookmark-start text:name="__RefHeading___loganalyzer_1"/><text:bookmark-start text:name="loganalyzer"/>loganalyzer<text:bookmark-end text:name="__RefHeading___loganalyzer_1"/><text:bookmark-end text:name="loganalyzer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Nous allons ici procédé à l’installation de l'application <text:span text:style-name="Strong_20_Emphasis">Loganalyzer</text:span> nous permettant d'avoir une interface graphique de gestion des logs.</text:p>
      <text:h text:style-name="Heading_20_2" text:outline-level="2"><text:bookmark-start text:name="__RefHeading___pre-requis_3"/><text:bookmark-start text:name="pre-requis"/>Pre-requis<text:bookmark-end text:name="__RefHeading___pre-requis_3"/><text:bookmark-end text:name="pre-requis"/></text:h>
      <text:p text:style-name="Text_20_body">Avoir installé les programmes :</text:p>
      <text:list text:style-name="List_20_1" text:continue-numbering="false">
        <text:list-item>
          <text:p text:style-name="List_20_1_Content_First"> <text:a xlink:type="simple" xlink:href="https://wiki.viper61.fr/sio/ppe2_2/rsyslog" text:style-name="Internet_20_link" text:visited-style-name="Visited_20_Internet_20_Link">rsyslog</text:a></text:p>
        </text:list-item>
        <text:list-item>
          <text:p text:style-name="List_20_1_Content_Last"> l’environnement <text:a xlink:type="simple" xlink:href="https://wiki.viper61.fr/sio/ppe2_2/lamp" text:style-name="Internet_20_link" text:visited-style-name="Visited_20_Internet_20_Link">LAMP</text:a></text:p>
        </text:list-item>
      </text:list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On télécharge depuis le site officiel de l'application la dernière version stable et décompressons l'archive obtenue.
Nous créons ensuite un dossier dans <text:span text:style-name="Strong_20_Emphasis">/var/www</text:span>.</text:p>
      <text:p text:style-name="Preformatted_20_Text"># mkdir /var/www/loganalyzer</text:p>
      <text:p text:style-name="Text_20_body">Puis nous copions/collons les fichiers nécessaire et changeons le propriétaire.</text:p>
      <text:p text:style-name="Preformatted_20_Text"># cp -a loganalyzer-3.6.6/src/* /var/www/loganalyzer/<text:line-break/># chown -R www-data:www-data /var/www/loganalyzer/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On ouvre l'application dans notre navigateur internet, ici <text:a xlink:type="simple" xlink:href="http://172.16.4.103/loganalyzer/" text:style-name="Internet_20_link" text:visited-style-name="Visited_20_Internet_20_Link">http://172.16.4.103/loganalyzer/</text:a></text:p>
      <text:p text:style-name="Text_20_body">Lors de la première étape, nous n'avons qu'à cliquer sur le bouton <text:span text:style-name="Strong_20_Emphasis">next</text:span>. Le système vérifie alors qu'il possède le droit d'écrire sur fichier <text:span text:style-name="Emphasis">config.php</text:span>. <text:line-break/>
La troisième étape consiste à effectuer une configuration de base du logiciel. Dans cette étape, nous activons l'utilisation d'une base de donnée en définissant les paramètres de connexion et la base de donnée nécessaire à son bon fonctionnement.
<draw:frame draw:style-name="mediacenter" draw:name="0" text:anchor-type="paragraph" draw:z-index="0" svg:width="24.103541666667cm" style:rel-width="100%" svg:height="13.149791666667cm" style:rel-height="scale"><draw:image xlink:href="Pictures/c3b8ca63a8fe308bbe9e90a5e64fba7e.png" xlink:type="simple" xlink:show="embed" xlink:actuate="onLoad"/></draw:frame></text:p>
      <text:p text:style-name="Text_20_body">Les étapes 4 et 5 ne requirent aucune action, on peut cliquer sur le bouton <text:span text:style-name="Strong_20_Emphasis">next</text:span> sur ces deux étapes.</text:p>
      <text:p text:style-name="Text_20_body">Nous arrivons à l'étape 6, consistant à créer le premier utilisateur de notre installation LogAnalyzer. <text:line-break/>
Nous choisissons de mettre <text:span text:style-name="Strong_20_Emphasis">admin</text:span> en <text:span text:style-name="Emphasis">Username</text:span> et <text:span text:style-name="Strong_20_Emphasis">roger</text:span> en <text:span text:style-name="Emphasis">Password</text:span></text:p>
      <text:p text:style-name="Text_20_body">Lors de l'étape 7, nous ajouter une source de donnée. On définie le type (<text:span text:style-name="Emphasis">Source Type</text:span>) en <text:span text:style-name="Strong_20_Emphasis">MYSQL Native</text:span> et remplissions les informations de connexion comme précédemment.
<draw:frame draw:style-name="mediacenter" draw:name="1" text:anchor-type="paragraph" draw:z-index="1" svg:width="23.97125cm" style:rel-width="100%" svg:height="8.0697916666667cm" style:rel-height="scale"><draw:image xlink:href="Pictures/9ea322b0bb2af16c9db584a255327162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Il faut bien préciser les majuscules sur le champ <text:span text:style-name="Emphasis">Database Tablename</text:span> =&gt; <text:span text:style-name="Strong_20_Emphasis">SystemEvents</text:span></text:p>
          </table:table-cell>
        </table:table-row>
      </table:table>
      <text:p text:style-name="Text_20_body">La huitième et dernière étape est une confirmation annonçant la bonne configuration du logiciel. On clique sur <text:span text:style-name="Emphasis">Finish</text:span> pour arriver sur l'écran de login de l'application. Une fois logué avec nos identifiants créer dans les étapes plus haut, nous avons accès au logs.
<draw:frame draw:style-name="mediacenter" draw:name="2" text:anchor-type="paragraph" draw:z-index="2" svg:width="15.875cm" svg:height="16.146777442095cm"><draw:image xlink:href="Pictures/db3af6e86665b238b849d5793a9c05e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2_2:loganalyzer</dc:title>
  </office:meta>
</office:document-meta>
</file>