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ec0ffb23718175db76fce9045635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1:configuration_materiel"/><text:bookmark-start text:name="__RefHeading___configuration_materiel_1"/><text:bookmark-start text:name="configuration_materiel"/>Configuration matériel<text:bookmark-end text:name="__RefHeading___configuration_materiel_1"/><text:bookmark-end text:name="configuration_materiel"/></text:h>
      <text:h text:style-name="Heading_20_2" text:outline-level="2"><text:bookmark-start text:name="__RefHeading___schema_physique_2"/><text:bookmark-start text:name="schema_physique"/>Schéma physique<text:bookmark-end text:name="__RefHeading___schema_physique_2"/><text:bookmark-end text:name="schema_physique"/></text:h>
      <text:p text:style-name="Text_20_body"><draw:frame draw:style-name="mediacenter" draw:name="0" text:anchor-type="paragraph" draw:z-index="0" svg:width="32.146875cm" style:rel-width="100%" svg:height="27.543125cm" style:rel-height="scale"><draw:image xlink:href="Pictures/80ec0ffb23718175db76fce9045635fe.png" xlink:type="simple" xlink:show="embed" xlink:actuate="onLoad"/></draw:frame></text:p>
      <text:h text:style-name="Heading_20_2" text:outline-level="2"><text:bookmark-start text:name="__RefHeading___commutateur_3"/><text:bookmark-start text:name="commutateur"/>Commutateur<text:bookmark-end text:name="__RefHeading___commutateur_3"/><text:bookmark-end text:name="commutateur"/></text:h>
      <text:p text:style-name="Text_20_body">Création des VLANs :</text:p>
      <text:p text:style-name="Preformatted_20_Text"><text:line-break/>&gt;en<text:line-break/>#conf t<text:line-break/>(config)# vlan 10<text:line-break/>(config-vlan)# name Sys&amp;Res<text:line-break/>(config-vlan)# exit<text:line-break/><text:line-break/>(config)# vlan 30<text:line-break/>(config-vlan)# name Utilisateurs<text:line-break/>(config-vlan)# exit<text:line-break/><text:line-break/>(config)# vlan 402<text:line-break/>(config-vlan)# name Internet<text:line-break/>(config-vlan)# exit<text:line-break/><text:line-break/>(config)# vlan 520<text:line-break/>(config-vlan)# name Serveurs<text:line-break/>(config-vlan)# exit<text:line-break/><text:line-break/>(config)# interface vlan 10<text:line-break/>(config-if)# ip address 192.168.10.253 255.255.255.0<text:line-break/>(config-if)# exit<text:line-break/></text:p>
      <text:p text:style-name="Text_20_body">Configuration des interfaces :</text:p>
      <text:p text:style-name="Preformatted_20_Text"><text:line-break/>(config)# interface FastEthernet0/5<text:line-break/>(config-if)# switchport mode access<text:line-break/>(config-if)# switchport access vlan 10<text:line-break/>(config-if)# exit<text:line-break/><text:line-break/>(config)# interface FastEthernet0/14<text:line-break/>(config-if)# switchport mode access<text:line-break/>(config-if)# switchport access vlan 30<text:line-break/>(config-if)# exit<text:line-break/><text:line-break/>(config)# interface GigabitEthernet0/1<text:line-break/>(config-if)# switchport mode trunk<text:line-break/>(config-if)# switchport trunk allowed vlan except 402<text:line-break/>(config-if)# exit<text:line-break/><text:line-break/>(config)# interface GigabitEthernet0/2<text:line-break/>(config-if)# switchport mode trunk<text:line-break/>(config-if)# exit</text:p>
      <text:h text:style-name="Heading_20_2" text:outline-level="2"><text:bookmark-start text:name="__RefHeading___routeur_4"/><text:bookmark-start text:name="routeur"/>Routeur<text:bookmark-end text:name="__RefHeading___routeur_4"/><text:bookmark-end text:name="routeur"/></text:h>
      <text:p text:style-name="Text_20_body">Configuration des interfaces</text:p>
      <text:p text:style-name="Preformatted_20_Text">&gt;en<text:line-break/>#conf t<text:line-break/>(config)# interface GigabitEthernet0/0<text:line-break/>(config-if)# ip address 172.31.1.1 255.255.255.0<text:line-break/>(config-if)# no shutdown<text:line-break/>(config-if)# exit<text:line-break/><text:line-break/>(config)# interface GigabitEthernet0/1<text:line-break/>(config-if)# no ip address<text:line-break/>(config-if)# exit<text:line-break/><text:line-break/>(config)# interface GigabitEthernet0/1.520<text:line-break/>(config-if)# encapsulation dot1Q 520<text:line-break/>(config-if)# ip address 172.25.0.254 255.255.255.0<text:line-break/>(config-if)# exit<text:line-break/><text:line-break/>(config)# interface GigabitEthernet0/1.30<text:line-break/>(config-if)# encapsulation dot1Q 30<text:line-break/>(config-if)# ip address 192.168.30.254 255.255.255.0<text:line-break/>(config-if)# exit<text:line-break/><text:line-break/>(config)# interface GigabitEthernet0/1.10<text:line-break/>(config-if)# encapsulation dot1Q 10<text:line-break/>(config-if)# ip address 192.168.10.254 255.255.255.0<text:line-break/>(config-if)# exit<text:line-break/><text:line-break/>(config)# ip route 0.0.0.0 0.0.0.0 172.31.1.2<text:line-break/>(config)# ip route 192.168.80.0 255.255.255.0 172.31.1.2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1:configuration_materiel</dc:title>
  </office:meta>
</office:document-meta>
</file>