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ea56b8620520c2b64db9a589e5fe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1:configuration_pare-feu"/><text:bookmark-start text:name="__RefHeading___configuration_du_pare-feu_1"/><text:bookmark-start text:name="configuration_du_pare-feu"/>Configuration du pare-feu<text:bookmark-end text:name="__RefHeading___configuration_du_pare-feu_1"/><text:bookmark-end text:name="configuration_du_pare-feu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Cette documentation à pour but d'expliquer comment configurer un pare-feu en détaillant chaque étapes.</text:p>
      <text:p text:style-name="Text_20_body">Notre machine contient 2 cartes contrôleurs de réseau plus celle de la carte mère. Le système est un Debian 8 (jessy).<text:line-break/></text:p>
      <text:p text:style-name="Text_20_body">La carte eth0 est reliée au LAN (Coté 172.31.1.0/24).<text:line-break/>
La carte eth1 est reliée à la DMZ (Coté 192.168.80.0/24).<text:line-break/>
La carte eth2 est reliée à internet (Coté 0.0.0.0[172.16.2.0/24]).</text:p>
      <text:h text:style-name="Heading_20_2" text:outline-level="2"><text:bookmark-start text:name="__RefHeading___routage_3"/><text:bookmark-start text:name="routage"/>Routage<text:bookmark-end text:name="__RefHeading___routage_3"/><text:bookmark-end text:name="routage"/></text:h>
      <text:p text:style-name="Text_20_body">Tout d'abord, on modifie le fichier <text:span text:style-name="Emphasis">sysctl.conf</text:span>, pour faire en sorte que lors du démarrage de la machine, le routage sera toujours actif.<text:line-break/></text:p>
      <text:p text:style-name="Preformatted_20_Text"># vim /etc/sysctl.conf <text:line-break/>#Uncomment the next line to enable packet forwarding for IPv4<text:line-break/>net.ipv4.ip_forward=1<text:line-break/>#reboot</text:p>
      <text:p text:style-name="Text_20_body">Pour notre part, les routes par défauts n'étaient pas bonnes. Donc on a créer un fichier qu'on a ensuite mis dans le dossier “/etc/init.d/”</text:p>
      <text:p text:style-name="Preformatted_20_Text">#!/bin/sh<text:line-break/>### BEGIN INIT INFO<text:line-break/># Provides:<text:s text:c="10"/>route restore<text:line-break/># Required-Start:<text:line-break/># Required-Stop:<text:line-break/># Should-Start:<text:line-break/># Default-Start:<text:s text:c="5"/>2 3 4 5<text:line-break/># Default-Stop:<text:s text:c="6"/>0 1 6<text:line-break/># Short-Description: Set route based on the line in this file<text:line-break/># Description:<text:line-break/>### END INIT INFO<text:line-break/># ==== ROUTING ==== #<text:line-break/># ADD<text:line-break/>route add -net 192.168.222.0/24 gw 172.16.2.245 dev eth2<text:line-break/>route add -net 192.168.0.0/16 gw 172.31.1.1 dev eth0<text:line-break/>route del default gw 172.31.1.1<text:line-break/>route add default gw 172.16.2.254 dev eth2<text:line-break/>route add -net 172.25.0.0/24 gw 172.31.1.1 dev eth0<text:line-break/># DEL<text:line-break/>route del -net 169.254.0.0/16</text:p>
      <text:h text:style-name="Heading_20_2" text:outline-level="2"><text:bookmark-start text:name="__RefHeading___nat_4"/><text:bookmark-start text:name="nat"/>NAT<text:bookmark-end text:name="__RefHeading___nat_4"/><text:bookmark-end text:name="nat"/></text:h>
      <text:p text:style-name="Text_20_body">Dans cette partie, on va cacher toutes les adresses IP du LAN par l'IP de la carte <text:span text:style-name="Strong_20_Emphasis">eth2</text:span>.</text:p>
      <text:p text:style-name="Preformatted_20_Text"># iptables -A POSTROUTING -o eth2 -j MASQUERADE -m comment --comment "Translation d\'adresse pour internet"</text:p>
      <text:p text:style-name="Text_20_body">Ensuite, Nous allons rediriger les paquets entrant sur la carte eth2 sur le port 80 vers la DMZ sur le port 8080.</text:p>
      <text:p text:style-name="Preformatted_20_Text"># iptables -A PREROUTING -i eth2 -p tcp -m tcp --dport 80 -j DNAT --to-destination 192.168.80.10:8080</text:p>
      <text:h text:style-name="Heading_20_2" text:outline-level="2"><text:bookmark-start text:name="__RefHeading___filtrage_5"/><text:bookmark-start text:name="filtrage"/>Filtrage<text:bookmark-end text:name="__RefHeading___filtrage_5"/><text:bookmark-end text:name="filtrage"/></text:h>
      <text:h text:style-name="Heading_20_4" text:outline-level="4"><text:bookmark-start text:name="__RefHeading___table_de_filtrage_6"/><text:bookmark-start text:name="table_de_filtrage"/>Table de Filtrage<text:bookmark-end text:name="__RefHeading___table_de_filtrage_6"/><text:bookmark-end text:name="table_de_filtrage"/></text:h>
      <text:p text:style-name="Text_20_body"><draw:frame draw:style-name="mediacenter" draw:name="0" text:anchor-type="paragraph" draw:z-index="0" svg:width="21.960416666667cm" style:rel-width="100%" svg:height="5.159375cm" style:rel-height="scale"><draw:image xlink:href="Pictures/3cea56b8620520c2b64db9a589e5fe18.png" xlink:type="simple" xlink:show="embed" xlink:actuate="onLoad"/></draw:frame></text:p>
      <text:h text:style-name="Heading_20_4" text:outline-level="4"><text:bookmark-start text:name="__RefHeading___commande_sous_iptables_7"/><text:bookmark-start text:name="commande_sous_iptables"/>Commande sous Iptables<text:bookmark-end text:name="__RefHeading___commande_sous_iptables_7"/><text:bookmark-end text:name="commande_sous_iptables"/></text:h>
      <text:p text:style-name="Text_20_body">En entrée(INPUT), sur l'une des cartes réseau du pare-feu :</text:p>
      <text:p text:style-name="Preformatted_20_Text"># iptables -A INPUT -i eth0 -p tcp -m tcp --dport 22 -m comment --comment "__Autorise le SSH depuis le LAN__" -j ACCEPT<text:line-break/># iptables -A INPUT -i eth2 -p tcp -m tcp --dport 80 -m comment --comment "__Autorise le HTTP depuis l\'exterieur__" -j ACCEPT<text:line-break/># iptables -A INPUT -p icmp -m comment --comment "__Autorise le ping__" -j ACCEPT<text:line-break/># iptables -P INPUT DROP</text:p>
      <text:p text:style-name="Text_20_body">Lorsqu'il y a un paquet qui doit traverser le pare-feu, il passera pas la table FORWARD :</text:p>
      <text:p text:style-name="Preformatted_20_Text"># iptables -A FORWARD -i eth0 -o eth2 -p udp -m udp --dport 53 -m comment --comment "__Autorise la communication du LAN vers le DNS__" -j ACCEPT<text:line-break/># iptables -A FORWARD -i eth2 -o eth0 -p udp -m udp --sport 53 -m comment --comment "__Autorise la communication du DNS vers le LAN__" -j ACCEPT<text:line-break/># iptables -A FORWARD -i eth0 -o eth2 -p tcp -m tcp --dport 3128 -m comment --comment "__Autorise la communication du LAN vers le proxy__" -j ACCEPT<text:line-break/># iptables -A FORWARD -i eth2 -o eth0 -p tcp -m tcp --sport 3128 -m comment --comment "__Autorise la communication du proxy vers le LAN__" -j ACCEPT<text:line-break/># iptables -A FORWARD -p icmp -m comment --comment "__Autorise le ping__" -j ACCEPT<text:line-break/># iptables -A FORWARD -i eth1 -o eth0 -p tcp -m tcp --dport 8070 -m comment --comment "__Autorise l'aller du serveur WEB vers le VLAN sur le port 8070(Serveur d\'application)__" -j ACCEPT<text:line-break/># iptables -A FORWARD -i eth0 -o eth1 -p tcp -m tcp --sport 8070 -m comment --comment "__Autorise le retour du VLAN<text:s text:c="2"/>vers la DMZ sur le port 8070(Serveur d\'application)__"-j ACCEPT<text:line-break/># iptables -A FORWARD -i eth2 -o eth1 -p tcp -m tcp --dport 8080 -m comment --comment "__Autorise l'aller du pare-feu (NAT) vers la DMZ sur le port 8080(Serveur WEB)__" -j ACCEPT<text:line-break/># iptables -A FORWARD -i eth1 -o eth2 -p tcp -m tcp --sport 8080 -m comment --comment "__Autorise le retour de la DMZ vers le pare-feu sur le port 8080(Serveur WEB)__" -j ACCEPT<text:line-break/># iptables -P FORWARD DRO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1:configuration_pare-feu</dc:title>
  </office:meta>
</office:document-meta>
</file>