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8f8b1613a27656fa985a8ca11022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dhcp"/><text:bookmark-start text:name="__RefHeading___installation_du_service_dhcp_1"/><text:bookmark-start text:name="installation_du_service_dhcp"/>Installation du service DHCP<text:bookmark-end text:name="__RefHeading___installation_du_service_dhcp_1"/><text:bookmark-end text:name="installation_du_service_dhcp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e document a pour objectif d'effectuer la mise en place d'un service DHCP sur notre réseau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installer le service DHCP, nous exécutons la commande :</text:p>
      <text:p text:style-name="Preformatted_20_Text"># apt-get install isc-dhcp-server</text:p>
      <text:p text:style-name="Text_20_body">On utilise ensuite la commande suivante pour voir l’état du service :</text:p>
      <text:p text:style-name="Preformatted_20_Text"># systemctl status isc-dhcp-server</text:p>
      <text:p text:style-name="Text_20_body">On constate qu’il ne fonctionne pas car il n’est pas configuré.
<draw:frame draw:style-name="mediacenter" draw:name="0" text:anchor-type="paragraph" draw:z-index="0" svg:width="26.167291666667cm" style:rel-width="100%" svg:height="6.3764583333333cm" style:rel-height="scale"><draw:image xlink:href="Pictures/808f8b1613a27656fa985a8ca11022cc.png" xlink:type="simple" xlink:show="embed" xlink:actuate="onLoad"/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Pour procéder à la configuration, nous allons éditer le fichier <text:span text:style-name="Strong_20_Emphasis">/etc/dhcp/dhcpd.conf</text:span> et y ajouter les <text:span text:style-name="Emphasis">subnets</text:span> de nos deux VLANs (Developpement (52) et Commercial (62). Nous n’oublierons pas d'inclure un bloc <text:span text:style-name="Emphasis">subnet</text:span> sur le réseau du serveur DHCP, ce bloc est obligatoire pour que le serveur puisse démarrer :</text:p>
      <text:p text:style-name="Preformatted_20_Text">subnet 172.25.0.0 netmask 255.255.255.0 {}<text:line-break/><text:line-break/>subnet 192.168.52.0 netmask 255.255.255.0 {<text:line-break/><text:s text:c="2"/>range 192.168.52.1 192.168.52.200;<text:line-break/><text:s text:c="2"/>option domain-name-servers 172.25.0.1;<text:line-break/><text:s text:c="2"/>option domain-name "ppe3.gp2";<text:line-break/><text:s text:c="2"/>option routers 192.168.52.254;<text:line-break/><text:s text:c="2"/>option broadcast-address 192.168.52.255;<text:line-break/><text:s text:c="2"/>default-lease-time 600;<text:line-break/><text:s text:c="2"/>max-lease-time 7200;<text:line-break/>}<text:line-break/><text:line-break/>subnet 192.168.62.0 netmask 255.255.255.0 {<text:line-break/><text:s text:c="2"/>range 192.168.62.1 192.168.62.200;<text:line-break/><text:s text:c="2"/>option domain-name-servers 172.25.0.1;<text:line-break/><text:s text:c="2"/>option domain-name "ppe3.gp2";<text:line-break/><text:s text:c="2"/>option routers 192.168.62.254;<text:line-break/><text:s text:c="2"/>option broadcast-address 192.168.62.255;<text:line-break/><text:s text:c="2"/>default-lease-time 600;<text:line-break/><text:s text:c="2"/>max-lease-time 7200;<text:line-break/>}</text:p>
      <text:h text:style-name="Heading_20_2" text:outline-level="2"><text:bookmark-start text:name="__RefHeading___jeu_d_essai_5"/><text:bookmark-start text:name="jeu_d_essai"/>Jeu d’essai<text:bookmark-end text:name="__RefHeading___jeu_d_essai_5"/><text:bookmark-end text:name="jeu_d_essai"/></text:h>
      <text:p text:style-name="Text_20_body">Une fois la borne Wi-Fi et le relais DHCP mis en place sur le routeur, nous testons le service DHCP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tuation                           </text:p>
          </table:table-cell>
          <table:table-cell office:value-type="string" table:style-name="tableheader">
            <text:p text:style-name="Table_20_Heading"> Opération(s) réalisée(s)                     </text:p>
          </table:table-cell>
          <table:table-cell office:value-type="string" table:style-name="tableheader">
            <text:p text:style-name="Table_20_Heading"> Résultat                             </text:p>
          </table:table-cell>
        </table:table-row>
        <table:table-row>
          <table:table-cell office:value-type="string" table:style-name="tablecell">
            <text:p text:style-name="tablealignleft"> Connexion d'un client sur le réseau </text:p>
          </table:table-cell>
          <table:table-cell office:value-type="string" table:style-name="tablecell">
            <text:p text:style-name="tablealignleft"> On connecte un ordinateur sur la borne Wi-Fi </text:p>
          </table:table-cell>
          <table:table-cell office:value-type="string" table:style-name="tablecell">
            <text:p text:style-name="tablealignleft"> OK =&gt; Le client reçoit une adresse </text:p>
          </table:table-cell>
        </table:table-row>
        <table:table-row>
          <table:table-cell office:value-type="string" table:style-name="tablecell">
            <text:p text:style-name="tablealignleft"> Connexion de plusieurs clients en simultané </text:p>
          </table:table-cell>
          <table:table-cell office:value-type="string" table:style-name="tablecell">
            <text:p text:style-name="tablealignleft"> On connecte plusieurs ordinateurs et smartphones sur la borne Wi-Fi </text:p>
          </table:table-cell>
          <table:table-cell office:value-type="string" table:style-name="tablecell">
            <text:p text:style-name="tablealignleft"> OK =&gt; Tout les clients reçoivent une adresse IP correctemen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dhcp</dc:title>
  </office:meta>
</office:document-meta>
</file>