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32eaff1e76e9febb50e7051e08485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o:ppe3:g2:routeur"/><text:bookmark-start text:name="__RefHeading___configuration_du_routeur_1"/><text:bookmark-start text:name="configuration_du_routeur"/>Configuration du routeur<text:bookmark-end text:name="__RefHeading___configuration_du_routeur_1"/><text:bookmark-end text:name="configuration_du_routeur"/></text:h>
      <text:h text:style-name="Heading_20_2" text:outline-level="2"><text:bookmark-start text:name="__RefHeading___objectif_2"/><text:bookmark-start text:name="objectif"/>Objectif<text:bookmark-end text:name="__RefHeading___objectif_2"/><text:bookmark-end text:name="objectif"/></text:h>
      <text:p text:style-name="Text_20_body">Cette documentation a pour but de montrer les manipulations faites au cours de la configuration du routeur afin de pouvoir répondre au besoin du laboratoire GSB.</text:p>
      <text:p text:style-name="Text_20_body">La configuration est effectuée sur un routeur Cisco.</text:p>
      <text:h text:style-name="Heading_20_2" text:outline-level="2"><text:bookmark-start text:name="__RefHeading___configuration_3"/><text:bookmark-start text:name="configuration"/>Configuration<text:bookmark-end text:name="__RefHeading___configuration_3"/><text:bookmark-end text:name="configuration"/></text:h>
      <text:p text:style-name="Text_20_body">Créer sur le routeur trois sous interfaces afin de pourvoir faire communiquer les différents VLANs </text:p>
      <text:p text:style-name="Preformatted_20_Text">conf t<text:line-break/>int Gi 0/0."Numero de VLAN"<text:line-break/>encapsulation dot1Q "Numero de VLAN<text:line-break/>ip address "IP de la sous interface"</text:p>
      <text:p text:style-name="Text_20_body">En application :</text:p>
      <text:p text:style-name="Text_20_body">VLAN 52 : Commercial</text:p>
      <text:p text:style-name="Preformatted_20_Text">conf t<text:line-break/>int Gi 0/0.52<text:line-break/>encapsulation dot1Q 52<text:line-break/>ip address 192.168.52.254 255.255.255.0</text:p>
      <text:p text:style-name="Text_20_body">VLAN 62 : Developpement
 conf t</text:p>
      <text:p text:style-name="Preformatted_20_Text">int Gi 0/0.62<text:line-break/>encapsulation dot1Q 62<text:line-break/>ip address 192.168.62.254 255.255.255.0</text:p>
      <text:p text:style-name="Text_20_body">VLAN 528 : Serveur</text:p>
      <text:p text:style-name="Preformatted_20_Text">conf t<text:line-break/>int Gi 0/0.528<text:line-break/>encapsulation dot1Q 528<text:line-break/>ip address 172.25.0.253 255.255.255.0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/>
          <table:table-cell office:value-type="string" table:style-name="PluginODTAutoStyle_TableCell_4">
            <text:p text:style-name="PluginODTAutoStyle_Paragraph_5">Ne pas oublier la route par défaut : <text:span text:style-name="Strong_20_Emphasis">ip address 0.0.0.0 0.0.0.0 172.31.2.2</text:span></text:p>
          </table:table-cell>
        </table:table-row>
      </table:table>
      <text:p text:style-name="Text_20_body">Voici une capture de la configuration une fois le paramétrage effectué via la commande <text:span text:style-name="Emphasis">sh ru</text:span> en mode <text:span text:style-name="Emphasis">en</text:span> :
<draw:frame draw:style-name="mediacenter" draw:name="0" text:anchor-type="paragraph" draw:z-index="0" svg:width="17.039166666667cm" style:rel-width="100%" svg:height="7.3025cm" style:rel-height="scale"><draw:image xlink:href="Pictures/ef32eaff1e76e9febb50e7051e084852.png" xlink:type="simple" xlink:show="embed" xlink:actuate="onLoad"/></draw:frame></text:p>
      <text:p text:style-name="Text_20_body">Il faut maintenant configurer le relais DHCP sur notre routeur. Pour se faire, nous nous plaçons sur l'interface coter client et activons l'option <text:span text:style-name="Emphasis">ip helper-address</text:span> de notre switch :</text:p>
      <text:p text:style-name="Preformatted_20_Text">int gi0/0.52<text:line-break/>ip helper-address 172.25.0.1<text:line-break/>int gi0/0.62<text:line-break/>ip helper-address 172.25.0.1</text:p>
      <text:p text:style-name="Text_20_body">=&gt; <text:a xlink:type="simple" xlink:href="https://wiki.viper61.fr/sio/ppe3/g2/routeur.conf" text:style-name="Internet_20_link" text:visited-style-name="Visited_20_Internet_20_Link">Fichier de configur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o:ppe3:g2:routeur</dc:title>
  </office:meta>
</office:document-meta>
</file>