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cf3f6333567f8ecaa5c49cd2f371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o:ppe3_2:g1:glpi"/><text:bookmark-start text:name="__RefHeading___mise_en_place_du_serveur_glpi_1"/><text:bookmark-start text:name="mise_en_place_du_serveur_glpi"/>Mise en place du serveur GLPI<text:bookmark-end text:name="__RefHeading___mise_en_place_du_serveur_glpi_1"/><text:bookmark-end text:name="mise_en_place_du_serveur_glpi"/></text:h>
      <text:h text:style-name="Heading_20_2" text:outline-level="2"><text:bookmark-start text:name="__RefHeading___objectif_2"/><text:bookmark-start text:name="objectif"/>Objectif<text:bookmark-end text:name="__RefHeading___objectif_2"/><text:bookmark-end text:name="objectif"/></text:h>
      <text:p text:style-name="Text_20_body">Cette documentation à pour but d'expliquer comment installer et configurer l'applicatif GLPI sur un serveur Debian 8 jessie. Cette application sera utilisé par les employées du service hotline dans le but de lister les problèmes, le module LDAP va donc être configuré afin d'importer les comptes de ces employées.</text:p>
      <text:h text:style-name="Heading_20_2" text:outline-level="2"><text:bookmark-start text:name="__RefHeading___installation_de_glpi_3"/><text:bookmark-start text:name="installation_de_glpi"/>Installation de GLPI<text:bookmark-end text:name="__RefHeading___installation_de_glpi_3"/><text:bookmark-end text:name="installation_de_glpi"/></text:h>
      <text:p text:style-name="Text_20_body">On install glpi a partir du dépôt :</text:p>
      <text:p text:style-name="Preformatted_20_Text">$ apt-get install glpi</text:p>
      <text:p text:style-name="Text_20_body">Toutes les dépendances vont s'installer, notamment apache2 et mysql pour lequel il faut configurer le mot de passe lorsque l'on nous le demande.<text:line-break/></text:p>
      <text:p text:style-name="Text_20_body">Il faut ensuite finir l'installation à l'aide de notre navigateur a l'adresse : <text:a xlink:type="simple" xlink:href="http://172.25.0.120/glpi/" text:style-name="Internet_20_link" text:visited-style-name="Visited_20_Internet_20_Link">http://172.25.0.120/glpi/</text:a> <text:line-break/>
Par défaut, le couple identifiant / mot de passe est : <text:span text:style-name="Emphasis">glpi / glpi</text:span> <text:line-break/></text:p>
      <text:p text:style-name="Text_20_body">Pour des raisons des sécurité il faut les modifier, ainsi que pour “tech, normal, post-only”, puis supprimer le fichier d'installation. <text:line-break/></text:p>
      <text:h text:style-name="Heading_20_2" text:outline-level="2"><text:bookmark-start text:name="__RefHeading___configuration_du_module_ldap_4"/><text:bookmark-start text:name="configuration_du_module_ldap"/>Configuration du module LDAP<text:bookmark-end text:name="__RefHeading___configuration_du_module_ldap_4"/><text:bookmark-end text:name="configuration_du_module_ldap"/></text:h>
      <text:p text:style-name="Text_20_body">Il faut installer le module complémentaire ldap pour php5</text:p>
      <text:p text:style-name="Preformatted_20_Text">$ apt-get install php5-ldap</text:p>
      <text:p text:style-name="Text_20_body">Puis redémarrer le serveur apache2 <text:line-break/></text:p>
      <text:p text:style-name="Preformatted_20_Text">$ service apache2 restart</text:p>
      <text:p text:style-name="Text_20_body">Il faut en suite se rendre depuis l'interface web de glpi dans le menu <text:span text:style-name="Emphasis">Setup &gt; Authentication &gt; LDAP directories</text:span> <text:line-break/>
Puis configurer un nouvel annuaire de la sorte :
<draw:frame draw:style-name="media" draw:name="0" text:anchor-type="as-char" draw:z-index="0" svg:width="25.0825cm" style:rel-width="100%" svg:height="13.0175cm" style:rel-height="scale"><draw:image xlink:href="Pictures/90cf3f6333567f8ecaa5c49cd2f3714d.png" xlink:type="simple" xlink:show="embed" xlink:actuate="onLoad"/></draw:frame>
<text:span text:style-name="Strong_20_Emphasis">Base DN :</text:span> correspond à l'endroit ou la recherche s'effectuera. <text:line-break/>
<text:span text:style-name="Strong_20_Emphasis">Root DN :</text:span> correspond à l'utilisateur qui se connecte pour effectuer la recherche sur l'annuaire. <text:line-break/>
<text:span text:style-name="Strong_20_Emphasis">Connection filter :</text:span> s'ajoute automatiquement lorsque l'on sélectionne le modèle active directory.</text:p>
      <text:h text:style-name="Heading_20_2" text:outline-level="2"><text:bookmark-start text:name="__RefHeading___jeu_d_essais_5"/><text:bookmark-start text:name="jeu_d_essais"/>Jeu d’essais<text:bookmark-end text:name="__RefHeading___jeu_d_essais_5"/><text:bookmark-end text:name="jeu_d_essais"/></text:h>
      <text:p text:style-name="Text_20_body">La mise en place étant terminée, reste a effectuer quelques tests.</text:p>
      <table:table table:style-name="Table">
        <table:table-column/>
        <table:table-column/>
        <table:table-column/>
        <table:table-row>
          <table:table-cell office:value-type="string" table:style-name="tableheader">
            <text:p text:style-name="Table_20_Heading"> Situation </text:p>
          </table:table-cell>
          <table:table-cell office:value-type="string" table:style-name="tableheader">
            <text:p text:style-name="Table_20_Heading"> Opération(s) réalisée(s) </text:p>
          </table:table-cell>
          <table:table-cell office:value-type="string" table:style-name="tableheader">
            <text:p text:style-name="Table_20_Heading"> Résultat </text:p>
          </table:table-cell>
        </table:table-row>
        <table:table-row>
          <table:table-cell office:value-type="string" table:style-name="tablecell">
            <text:p text:style-name="tablealignleft"> Connexion à l'application avec un utilisateur Hotline </text:p>
          </table:table-cell>
          <table:table-cell office:value-type="string" table:style-name="tablecell">
            <text:p text:style-name="tablealignleft"> On utilise un compte de l'OU hotline, par exemple lbarratin / Password1 </text:p>
          </table:table-cell>
          <table:table-cell office:value-type="string" table:style-name="tablecell">
            <text:p text:style-name="tablealignleft"> OK =&gt; La connexion réussi </text:p>
          </table:table-cell>
        </table:table-row>
        <table:table-row>
          <table:table-cell office:value-type="string" table:style-name="tablecell">
            <text:p text:style-name="tablealignleft"> Vérification des droits limiter au groupe hotliner </text:p>
          </table:table-cell>
          <table:table-cell office:value-type="string" table:style-name="tablecell">
            <text:p text:style-name="tablealignleft"> Avec l'utilisateur lbarratin, on essaye un scénario de réponse de ticket </text:p>
          </table:table-cell>
          <table:table-cell office:value-type="string" table:style-name="tablecell">
            <text:p text:style-name="tablealignleft"> OK =&gt; L'utilisateur peut effectuer les tâch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sio:ppe3_2:g1:glpi</dc:title>
  </office:meta>
</office:document-meta>
</file>