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634388d88abf5cf44d770395b02649.png"/>
  <manifest:file-entry manifest:media-type="image/png" manifest:full-path="Pictures/33933b46f2f96dc453d60e76b8b22c2e.png"/>
  <manifest:file-entry manifest:media-type="image/png" manifest:full-path="Pictures/1f8faecc3ac9e7e0db2e2363a09e83d9.png"/>
  <manifest:file-entry manifest:media-type="image/png" manifest:full-path="Pictures/f6269dfa95dc0c6658a7757ba33010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_2:g2:app_cluster"/><text:bookmark-start text:name="__RefHeading___mise_en_cluster_de_l_applicatif_1"/><text:bookmark-start text:name="mise_en_cluster_de_l_applicatif"/>Mise en cluster de l'applicatif<text:bookmark-end text:name="__RefHeading___mise_en_cluster_de_l_applicatif_1"/><text:bookmark-end text:name="mise_en_cluster_de_l_applicatif"/></text:h>
      <text:h text:style-name="Heading_20_2" text:outline-level="2"><text:bookmark-start text:name="__RefHeading___objectif_2"/><text:bookmark-start text:name="objectif"/>Objectif<text:bookmark-end text:name="__RefHeading___objectif_2"/><text:bookmark-end text:name="objectif"/></text:h>
      <text:p text:style-name="Text_20_body">Le but de cette documentation est de présenter la mise en cluster d’un serveur Web avec la surveillance de la connectivité de la machine et du service nginx grace au service Corosync et Pacemaker.</text:p>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Un serveur Debian 7 opérationnel</text:p>
        </text:list-item>
        <text:list-item>
          <text:p text:style-name="List_20_1_Content_Last"> Deux cartes réseau, une pour le LAN et une pour la ligne de vie</text:p>
        </text:list-item>
      </text:list>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Nous commençons par configurer les adresse de nos deux cartes réseaux. Nous plaçons eth0 sur le réseau DMZ d’adresse 172.29.0.0/24 et eth1 pour la ligne de vie 10.29.0.0/30.
Nous avons choisi de positionner notre premier serveur, GSB-Web, aux adresses 172.29.0.10/10.29.0.1 et le second serveur, GSB-Web2 aux adresses 172.29.0.11/10.29.0.2.</text:p>
      <text:p text:style-name="Text_20_body">Nous installons ensuite pacemaker, contenant corosync comme dépendance puis, temporairement, le paquet <text:span text:style-name="Strong_20_Emphasis">haveged</text:span>. Il nous permettra de créer de l'entropie pour la clé corosync que nous générerons ensuite :</text:p>
      <text:p text:style-name="Preformatted_20_Text"># apt-get install pacemaker haveged<text:line-break/># corosync-keygen<text:line-break/># apt-get purge haveged</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Une fois notre clé générée, nous la copions vers le second serveur et la plaçons dans le bon dossier, <text:span text:style-name="Strong_20_Emphasis">/etc/corosync</text:span> :</text:p>
      <text:p text:style-name="Preformatted_20_Text">GSB-Web ~ # scp /etc/corosync/authkey user@172.29.0.11:/home/user<text:line-break/>GSB-Web2 ~ # mv /home/user/authkey /etc/corosync/</text:p>
      <text:p text:style-name="Text_20_body">Une fois fait, nous modifions le fichier <text:span text:style-name="Strong_20_Emphasis">/etc/corosync/corosync.conf</text:span> et plus précisement la valeur <text:span text:style-name="Strong_20_Emphasis">bindnetaddr</text:span> contenu dans le bloc interface lui même contenu dans le bloc totem :</text:p>
      <text:p text:style-name="Preformatted_20_Text">interface {<text:line-break/><text:s text:c="4"/># The following values need to be set based on your environment<text:line-break/><text:s text:c="4"/>ringnumber: 0<text:line-break/><text:s text:c="4"/>bindnetaddr: 172.29.0.0<text:line-break/><text:s text:c="4"/>mcastaddr: 226.94.1.1<text:line-break/><text:s text:c="4"/>mcastport: 5405<text:line-break/>}</text:p>
      <text:p text:style-name="Text_20_body">On ajoute notre second serveur dans le fichier <text:span text:style-name="Strong_20_Emphasis">/etc/hosts</text:span> qui ressemblera à ceci :</text:p>
      <text:p text:style-name="Preformatted_20_Text">127.0.0.1<text:s text:c="3"/><text:tab/>localhost<text:line-break/>172.29.0.10 <text:tab/>GSB-Web<text:line-break/>172.29.0.11 <text:tab/>GSB-Web2<text:line-break/><text:line-break/># The following lines are desirable for IPv6 capable hosts<text:line-break/>::1 <text:tab/>localhost ip6-localhost ip6-loopback<text:line-break/>ff02::1 ip6-allnodes<text:line-break/>ff02::2 ip6-allrouters</text:p>
      <text:p text:style-name="Text_20_body">Enfin, changeons la valeur <text:span text:style-name="Strong_20_Emphasis">START</text:span> à <text:span text:style-name="Strong_20_Emphasis">yes</text:span> dans le fichier <text:span text:style-name="Strong_20_Emphasis">/etc/default/corosync</text:span> puis on démarre le service et vérifie l’état de notre cluster :</text:p>
      <text:p text:style-name="Preformatted_20_Text"># service corosync start<text:line-break/># crm status</text:p>
      <text:p text:style-name="Text_20_body"><draw:frame draw:style-name="mediacenter" draw:name="0" text:anchor-type="paragraph" draw:z-index="0" svg:width="12.22375cm" svg:height="5.23875cm"><draw:image xlink:href="Pictures/81634388d88abf5cf44d770395b02649.png" xlink:type="simple" xlink:show="embed" xlink:actuate="onLoad"/></draw:frame></text:p>
      <text:p text:style-name="Text_20_body">A partir de maintenant, nous travaillons sur un seul noeud. On attribue une adresse IP virtuelle (172.29.0.100) à notre cluster en créant une primitive nommée clusterWeb. Nous finissons en vérifiant la configuration et en appliquant les changements si aucun problème n’est signalé :</text:p>
      <text:p text:style-name="Preformatted_20_Text">crm<text:line-break/>cib new config<text:line-break/>configure<text:line-break/>primitive clusterWeb ocf:heartbeat:IPaddr params ip="172.29.0.100" cidr_netmask="24" nic="eth0" op monitor interval="5s"<text:line-break/>property stonith-enabled=false<text:line-break/>property no-quorum-policy=ignore<text:line-break/>location preferred-GSB-Web clusterWeb 100: GSB-Web<text:line-break/>verify<text:line-break/>commit<text:line-break/>end</text:p>
      <text:p text:style-name="Text_20_body"><draw:frame draw:style-name="mediacenter" draw:name="1" text:anchor-type="paragraph" draw:z-index="1" svg:width="13.520208333333cm" svg:height="5.9266666666667cm"><draw:image xlink:href="Pictures/33933b46f2f96dc453d60e76b8b22c2e.png" xlink:type="simple" xlink:show="embed" xlink:actuate="onLoad"/></draw:frame></text:p>
      <text:p text:style-name="Text_20_body">Cette partie ne fonctionne que lorsque le serveur perd la connexion réseau. Nous allons maintenant configurer notre cluster pour gérer la panne du service web. Nous y ajouterons une colocation pour éviter la répartition des ressources entre les membres du cluster qui s’opére par défaut.</text:p>
      <text:p text:style-name="Preformatted_20_Text">crm<text:line-break/>configure<text:line-break/>primitive serviceWeb ocf:heartbeat:nginx params configfile="/etc/nginx/nginx.conf" meta migration-threshold="2" op monitor interval="10s" op start timeout="30s" op stop timeout="30s"<text:line-break/>colocation clusterWeb-serviceWeb inf: clusterWeb serviceWeb<text:line-break/>commit<text:line-break/>quit</text:p>
      <text:p text:style-name="Text_20_body">La gestion du service web se faisant maintenant avec notre cluster, nous désactivons le démarrage automatique d’nginx</text:p>
      <text:p text:style-name="Preformatted_20_Text"># update-rc.d -f nginx remove</text:p>
      <text:h text:style-name="Heading_20_2" text:outline-level="2"><text:bookmark-start text:name="__RefHeading___mises_a_jour_6"/><text:bookmark-start text:name="mises_a_jour"/>Mises à jour<text:bookmark-end text:name="__RefHeading___mises_a_jour_6"/><text:bookmark-end text:name="mises_a_jour"/></text:h>
      <text:h text:style-name="Heading_20_3" text:outline-level="3"><text:bookmark-start text:name="__RefHeading___pare-feu_7"/><text:bookmark-start text:name="pare-feu"/>Pare-feu<text:bookmark-end text:name="__RefHeading___pare-feu_7"/><text:bookmark-end text:name="pare-feu"/></text:h>
      <text:p text:style-name="Text_20_body">On modifie la règle de redirection du pare-feu en modifiant l’IP de 172.29.0.10 à 172.29.0.100 :</text:p>
      <text:p text:style-name="Preformatted_20_Text"># iptables -D PREROUTING -i eth2 -p tcp -m tcp --dport 80 -j DNAT --to-destination 172.29.0.10:80<text:line-break/># iptables -A PREROUTING -i eth2 -p tcp -m tcp --dport 80 -j DNAT --to-destination 172.29.0.100:80</text:p>
      <text:h text:style-name="Heading_20_3" text:outline-level="3"><text:bookmark-start text:name="__RefHeading___nginx_8"/><text:bookmark-start text:name="nginx"/>Nginx<text:bookmark-end text:name="__RefHeading___nginx_8"/><text:bookmark-end text:name="nginx"/></text:h>
      <text:p text:style-name="Text_20_body">Afin d’identifier facilement le serveur que notre cluster utilise, nous configurons un header qui sera renvoyé par nginx lors des requêtes des clients. Pour cela, nous modifions le fichier <text:span text:style-name="Strong_20_Emphasis">/etc/nginx/sites-available/applis_gsb</text:span> et y ajoutons la ligne :</text:p>
      <text:p text:style-name="Preformatted_20_Text">add_header "node" "WebX";</text:p>
      <text:p text:style-name="Text_20_body">X correspondant au numèro de serveur.</text:p>
      <text:h text:style-name="Heading_20_2" text:outline-level="2"><text:bookmark-start text:name="__RefHeading___jeu_d_essai_9"/><text:bookmark-start text:name="jeu_d_essai"/>Jeu d’essai<text:bookmark-end text:name="__RefHeading___jeu_d_essai_9"/><text:bookmark-end text:name="jeu_d_essai"/></text:h>
      <table:table table:style-name="Table">
        <table:table-column/>
        <table:table-column/>
        <table:table-column/>
        <table:table-row>
          <table:table-cell office:value-type="string" table:style-name="tableheader">
            <text:p text:style-name="Table_20_Heading"> Situation </text:p>
          </table:table-cell>
          <table:table-cell office:value-type="string" table:style-name="tableheader">
            <text:p text:style-name="Table_20_Heading"> Opération(s) réalisée(s) </text:p>
          </table:table-cell>
          <table:table-cell office:value-type="string" table:style-name="tableheader">
            <text:p text:style-name="Table_20_Heading"> Résultat </text:p>
          </table:table-cell>
        </table:table-row>
        <table:table-row>
          <table:table-cell office:value-type="string" table:style-name="tablecell">
            <text:p text:style-name="tablealignleft"> Accès à l’applicatif (situation normale) </text:p>
          </table:table-cell>
          <table:table-cell office:value-type="string" table:style-name="tablecell">
            <text:p text:style-name="tablealignleft"> Rentrer l’IP du cluster dans un navigateur et on devrait obtenir la page de l’applicatif. </text:p>
          </table:table-cell>
          <table:table-cell office:value-type="string" table:style-name="tablecell">
            <text:p text:style-name="tablealignleft"> Depuis l’interface publique du routeur 172.16.2.2 et avec les bonnes redirections au niveau du pare-feu on obtiens bien la page de l’applicatif. </text:p>
          </table:table-cell>
        </table:table-row>
        <table:table-row>
          <table:table-cell office:value-type="string" table:style-name="tablecell">
            <text:p text:style-name="tablealignleft"> Arrêt du serveur maître </text:p>
          </table:table-cell>
          <table:table-cell office:value-type="string" table:style-name="tablecell">
            <text:p text:style-name="tablealignleft"> On coupe l’interface du serveur maître </text:p>
          </table:table-cell>
          <table:table-cell office:value-type="string" table:style-name="tablecell">
            <text:p text:style-name="tablealignleft"> On accède a l’application et lorsque l’on examine l’élément on voit  bien que c’est le serveur 2 qui nous a répondu </text:p>
          </table:table-cell>
        </table:table-row>
        <table:table-row>
          <table:table-cell office:value-type="string" table:style-name="tablecell">
            <text:p text:style-name="tablealignleft"> Arrêt du serveur esclave </text:p>
          </table:table-cell>
          <table:table-cell office:value-type="string" table:style-name="tablecell">
            <text:p text:style-name="tablealignleft"> On coupe l’interface du serveur esclave </text:p>
          </table:table-cell>
          <table:table-cell office:value-type="string" table:style-name="tablecell">
            <text:p text:style-name="tablealignleft"> On accède a l’application et lorsque l’on examine l’élément on voit  bien que c’est le serveur 1 qui nous a répondu </text:p>
          </table:table-cell>
        </table:table-row>
      </table:table>
      <text:p text:style-name="Text_20_body"><draw:frame draw:style-name="media" draw:name="2" text:anchor-type="as-char" draw:z-index="2" svg:width="11.90625cm" svg:height="11.733695652174cm"><draw:image xlink:href="Pictures/1f8faecc3ac9e7e0db2e2363a09e83d9.png" xlink:type="simple" xlink:show="embed" xlink:actuate="onLoad"/></draw:frame> <draw:frame draw:style-name="media" draw:name="3" text:anchor-type="as-char" draw:z-index="3" svg:width="11.90625cm" svg:height="11.625849184783cm"><draw:image xlink:href="Pictures/f6269dfa95dc0c6658a7757ba330104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_2:g2:app_cluster</dc:title>
  </office:meta>
</office:document-meta>
</file>