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f7e419d6c1eb27f9e1174c46161478a.png"/>
  <manifest:file-entry manifest:media-type="image/png" manifest:full-path="Pictures/6a3b987b80106ddb6dda7ed57e6a84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o:ppe3_2:g2:bdd_install"/><text:bookmark-start text:name="__RefHeading___mise_en_place_d_un_sgbd_1"/><text:bookmark-start text:name="mise_en_place_d_un_sgbd"/>Mise en place d’un SGBD<text:bookmark-end text:name="__RefHeading___mise_en_place_d_un_sgbd_1"/><text:bookmark-end text:name="mise_en_place_d_un_sgbd"/></text:h>
      <text:h text:style-name="Heading_20_2" text:outline-level="2"><text:bookmark-start text:name="__RefHeading___objectif_2"/><text:bookmark-start text:name="objectif"/>Objectif<text:bookmark-end text:name="__RefHeading___objectif_2"/><text:bookmark-end text:name="objectif"/></text:h>
      <text:p text:style-name="Text_20_body">Le but de cette documentation est de presenter l’installation et la configuration d’un SGBD, ici MariaDB.</text:p>
      <text:h text:style-name="Heading_20_2" text:outline-level="2"><text:bookmark-start text:name="__RefHeading___pre-requis_3"/><text:bookmark-start text:name="pre-requis"/>Pré-requis<text:bookmark-end text:name="__RefHeading___pre-requis_3"/><text:bookmark-end text:name="pre-requis"/></text:h>
      <text:list text:style-name="List_20_1" text:continue-numbering="false">
        <text:list-item>
          <text:p text:style-name="LastListParagraph_List_20_1_Content_First"> Un serveur Linux Debian 8 à jour connecté à Internet.</text:p>
        </text:list-item>
      </text:list>
      <text:h text:style-name="Heading_20_2" text:outline-level="2"><text:bookmark-start text:name="__RefHeading___installation_de_mysql_4"/><text:bookmark-start text:name="installation_de_mysql"/>Installation de MySQL<text:bookmark-end text:name="__RefHeading___installation_de_mysql_4"/><text:bookmark-end text:name="installation_de_mysql"/></text:h>
      <text:p text:style-name="Text_20_body">Ayant déjà effectué l'installation de MySQL plusieurs fois et MariaDB étant fork de ce dernier s’installant exactement de la même manière. Nous avons décidé d’écrire un script pour effectuer l’installation de manière automatique :</text:p>
      <text:list text:style-name="List_20_1" text:continue-numbering="false">
        <text:list-item>
          <text:p text:style-name="List_20_1_Content_First"> <text:a xlink:type="simple" xlink:href="https://wiki.viper61.fr/sio/ppe3_2/g2/setup_mariadb.sh.txt" text:style-name="Internet_20_link" text:visited-style-name="Visited_20_Internet_20_Link">setup_mariadb.sh.txt</text:a></text:p>
        </text:list-item>
        <text:list-item>
          <text:p text:style-name="List_20_1_Content_Last"> <text:a xlink:type="simple" xlink:href="https://wiki.viper61.fr/sio/ppe3_2/g2/gsb_frais.sql" text:style-name="Internet_20_link" text:visited-style-name="Visited_20_Internet_20_Link">gsb_frais.sql</text:a></text:p>
        </text:list-item>
      </text:list>
      <text:h text:style-name="Heading_20_2" text:outline-level="2"><text:bookmark-start text:name="__RefHeading___jeu_d_essai_5"/><text:bookmark-start text:name="jeu_d_essai"/>Jeu d’essai<text:bookmark-end text:name="__RefHeading___jeu_d_essai_5"/><text:bookmark-end text:name="jeu_d_essai"/></text:h>
      <table:table table:style-name="Table">
        <table:table-column/>
        <table:table-column/>
        <table:table-column/>
        <table:table-row>
          <table:table-cell office:value-type="string" table:style-name="tableheader">
            <text:p text:style-name="Table_20_Heading"> Situation </text:p>
          </table:table-cell>
          <table:table-cell office:value-type="string" table:style-name="tableheader">
            <text:p text:style-name="Table_20_Heading"> Opération(s) réalisée(s) </text:p>
          </table:table-cell>
          <table:table-cell office:value-type="string" table:style-name="tableheader">
            <text:p text:style-name="Table_20_Heading"> Résultat </text:p>
          </table:table-cell>
        </table:table-row>
        <table:table-row>
          <table:table-cell office:value-type="string" table:style-name="tablecell">
            <text:p text:style-name="tablealignleft"> Connexion à la base de données en local </text:p>
          </table:table-cell>
          <table:table-cell office:value-type="string" table:style-name="tablecell">
            <text:p text:style-name="tablealignleft"> Utilisation de la commande <text:span text:style-name="Source_20_Text">msql -p</text:span> </text:p>
          </table:table-cell>
          <table:table-cell office:value-type="string" table:style-name="tablecell">
            <text:p text:style-name="tablealignleft"> Connexion établie </text:p>
          </table:table-cell>
        </table:table-row>
        <table:table-row>
          <table:table-cell office:value-type="string" table:style-name="tablecell">
            <text:p text:style-name="tablealignleft"> Connexion à la base de données à distance avec l’utilisateur “gsb” </text:p>
          </table:table-cell>
          <table:table-cell office:value-type="string" table:style-name="tablecell">
            <text:p text:style-name="tablealignleft"> Utilisation de la commande <text:span text:style-name="Source_20_Text">mysql -u gsb -p -h 172.25.0.10</text:span> </text:p>
          </table:table-cell>
          <table:table-cell office:value-type="string" table:style-name="tablecell">
            <text:p text:style-name="tablealignleft"> Connexion établie </text:p>
          </table:table-cell>
        </table:table-row>
        <table:table-row>
          <table:table-cell office:value-type="string" table:style-name="tablecell">
            <text:p text:style-name="tablealignleft"> Vérification des permissions d’écriture avec le compte utilisateur </text:p>
          </table:table-cell>
          <table:table-cell office:value-type="string" table:style-name="tablecell">
            <text:p text:style-name="tablealignleft"> Ajout d’un utilisateur “Admin” à l’aide de la commande suivante : <text:span text:style-name="Source_20_Text">insert into visiteur values ('g58','Admin','Admin','aadmin','gsbppe2','Admin gsb','44000','Nantes','2015-12-02');</text:span> </text:p>
          </table:table-cell>
          <table:table-cell office:value-type="string" table:style-name="tablecell">
            <text:p text:style-name="tablealignleft"> Ajout réussi. cf. capture 1 </text:p>
          </table:table-cell>
        </table:table-row>
        <table:table-row>
          <table:table-cell office:value-type="string" table:style-name="tablecell">
            <text:p text:style-name="tablealignleft"> Vérification des permissions de lecture avec le compte utilisateur </text:p>
          </table:table-cell>
          <table:table-cell office:value-type="string" table:style-name="tablecell">
            <text:p text:style-name="tablealignleft"> <text:span text:style-name="Source_20_Text">show nom from visiteur;</text:span> </text:p>
          </table:table-cell>
          <table:table-cell office:value-type="string" table:style-name="tablecell">
            <text:p text:style-name="tablealignleft"> Affichage de la table “visiteur”. cf. capture 2 </text:p>
          </table:table-cell>
        </table:table-row>
      </table:table>
      <text:p text:style-name="Text_20_body">Capture 1 :
<draw:frame draw:style-name="mediacenter" draw:name="0" text:anchor-type="paragraph" draw:z-index="0" svg:width="19.658541666667cm" style:rel-width="100%" svg:height="11.138958333333cm" style:rel-height="scale"><draw:image xlink:href="Pictures/af7e419d6c1eb27f9e1174c46161478a.png" xlink:type="simple" xlink:show="embed" xlink:actuate="onLoad"/></draw:frame></text:p>
      <text:p text:style-name="Text_20_body">Capture 2 :
<draw:frame draw:style-name="mediacenter" draw:name="1" text:anchor-type="paragraph" draw:z-index="1" svg:width="11.191875cm" svg:height="11.456458333333cm"><draw:image xlink:href="Pictures/6a3b987b80106ddb6dda7ed57e6a8494.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io:ppe3_2:g2:bdd_install</dc:title>
  </office:meta>
</office:document-meta>
</file>