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e87886a1041bf349900cae68c5c2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3_2:g2:supervision_add"/><text:bookmark-start text:name="__RefHeading___ajout_d_une_machineequipement_1"/><text:bookmark-start text:name="ajout_d_une_machineequipement"/>Ajout d'une machine/équipement<text:bookmark-end text:name="__RefHeading___ajout_d_une_machineequipement_1"/><text:bookmark-end text:name="ajout_d_une_machineequipement"/></text:h>
      <text:h text:style-name="Heading_20_2" text:outline-level="2"><text:bookmark-start text:name="__RefHeading___mise_en_place_du_service_2"/><text:bookmark-start text:name="mise_en_place_du_service"/>Mise en place du service<text:bookmark-end text:name="__RefHeading___mise_en_place_du_service_2"/><text:bookmark-end text:name="mise_en_place_du_service"/></text:h>
      <text:h text:style-name="Heading_20_3" text:outline-level="3"><text:bookmark-start text:name="__RefHeading___linux_3"/><text:bookmark-start text:name="linux"/>Linux<text:bookmark-end text:name="__RefHeading___linux_3"/><text:bookmark-end text:name="linux"/></text:h>
      <text:p text:style-name="Text_20_body">Une fois le serveur de supervision installé et configuré, il faut installer et configurer l’agent snmp sur les machines à superviser (client).</text:p>
      <text:h text:style-name="Heading_20_4" text:outline-level="4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ation de l’agent snmp avec la commande suivante :</text:p>
      <text:p text:style-name="Preformatted_20_Text">apt-get install snmpd</text:p>
      <text:h text:style-name="Heading_20_4" text:outline-level="4"><text:bookmark-start text:name="__RefHeading___configuration_5"/><text:bookmark-start text:name="configuration"/>Configuration<text:bookmark-end text:name="__RefHeading___configuration_5"/><text:bookmark-end text:name="configuration"/></text:h>
      <text:p text:style-name="Text_20_body">Éditer le fichier <text:span text:style-name="Strong_20_Emphasis">/etc/snmp/snmpd.conf</text:span> et modifier les lignes suivantes :
Commenter la ligne : <text:span text:style-name="Source_20_Text">agentAddress udp:127.0.0.1:161</text:span>
Décommenter la ligne : <text:span text:style-name="Source_20_Text">agentAddress udp:161:161</text:span>
Commenter la ligne : <text:span text:style-name="Source_20_Text">rocommunity public default -V systemonly et rocommunity6 public default -V systemonly</text:span>
Ajouter les lignes : <text:span text:style-name="Source_20_Text">rocommunity NomCommunaute IPServeur</text:span> et (seulement si on utilise IPV6) <text:span text:style-name="Source_20_Text">rocommunity6 NomCommunaute IPServeur</text:span></text:p>
      <text:p text:style-name="Text_20_body">Voici notre ajout de ligne : <text:span text:style-name="Source_20_Text">rocommunity gsbppe 172.25.0.20</text:span></text:p>
      <text:p text:style-name="Text_20_body">Une fois la configuration terminée, redémarrer le service snmp</text:p>
      <text:h text:style-name="Heading_20_3" text:outline-level="3"><text:bookmark-start text:name="__RefHeading___cisco_6"/><text:bookmark-start text:name="cisco"/>Cisco<text:bookmark-end text:name="__RefHeading___cisco_6"/><text:bookmark-end text:name="cisco"/></text:h>
      <text:p text:style-name="Text_20_body">Sur le matériel Cisco, aucune installation n'est requise, nous devons juste procéder à la configuration.</text:p>
      <text:h text:style-name="Heading_20_4" text:outline-level="4"><text:bookmark-start text:name="__RefHeading___configuration_7"/><text:bookmark-start text:name="configuration1"/>Configuration<text:bookmark-end text:name="__RefHeading___configuration_7"/><text:bookmark-end text:name="configuration1"/></text:h>
      <text:p text:style-name="Text_20_body">Nous pouvons aussi surveiller l’état des équipements du réseau (commutateur et routeur). <text:line-break/>
Sur le matériel Cisco, l’agent snmp est déjà installé, il suffit de l’activer avec les commandes suivantes :</text:p>
      <text:p text:style-name="Preformatted_20_Text">conf t<text:line-break/>snmp-server community gsbppe RO<text:line-break/>snmp-server host 172.25.0.20 version 2c gsbppe</text:p>
      <text:h text:style-name="Heading_20_2" text:outline-level="2"><text:bookmark-start text:name="__RefHeading___ajout_dans_eon_8"/><text:bookmark-start text:name="ajout_dans_eon"/>Ajout dans EON<text:bookmark-end text:name="__RefHeading___ajout_dans_eon_8"/><text:bookmark-end text:name="ajout_dans_eon"/></text:h>
      <text:p text:style-name="Text_20_body">Afin d’ajouter notre équipement dans Eyes of Network, nous choisissons <text:span text:style-name="Emphasis">équipements</text:span> du menu <text:span text:style-name="Emphasis">Nagios</text:span>. On clique le lien <text:span text:style-name="Emphasis">Add A New Child Host</text:span>. Nous remplissons les champs de la manière suivante :</text:p>
      <text:p text:style-name="Text_20_body"><draw:frame draw:style-name="mediacenter" draw:name="0" text:anchor-type="paragraph" draw:z-index="0" svg:width="42.597916666667cm" style:rel-width="100%" svg:height="14.102291666667cm" style:rel-height="scale"><draw:image xlink:href="Pictures/b2e87886a1041bf349900cae68c5c29d.png" xlink:type="simple" xlink:show="embed" xlink:actuate="onLoad"/></draw:frame></text:p>
      <text:p text:style-name="Text_20_body">On applique ensuite les configuration grâce au menu <text:span text:style-name="Emphasis">appliquer la configuration</text:span> de Nagios dans lequel on clique sur le bouton <text:span text:style-name="Emphasis">Restart</text:span>.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Afin que le serveur de supervision puisse contacter et récupérer des informations du <text:a xlink:type="simple" xlink:href="https://wiki.viper61.fr/sio/ppe3_2/g2/firewall" text:style-name="Internet_20_link" text:visited-style-name="Visited_20_Internet_20_Link">pare-feu</text:a>, nous ajoutons une règles à notre IPTables :</text:p>
      <text:p text:style-name="Preformatted_20_Text">iptables -A INPUT -s 172.25.0.20/32 -m udp -p udp --dport 161 -j ACCEP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3_2:g2:supervision_add</dc:title>
  </office:meta>
</office:document-meta>
</file>