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d471608cd81d4f3e53d9fdcf0238d2.png"/>
  <manifest:file-entry manifest:media-type="image/png" manifest:full-path="Pictures/4d3c3ce0c46898a6e227218db537941b.png"/>
  <manifest:file-entry manifest:media-type="image/png" manifest:full-path="Pictures/89795f35f777efe5af7a54d81673ec67.png"/>
  <manifest:file-entry manifest:media-type="image/png" manifest:full-path="Pictures/41be3cbaf6dedb9a00526d0147b4ccb1.png"/>
  <manifest:file-entry manifest:media-type="image/png" manifest:full-path="Pictures/356ac3e3abd4c5f89986512a3e781471.png"/>
  <manifest:file-entry manifest:media-type="image/png" manifest:full-path="Pictures/26745bbb5895ab1864488d30cd5794ce.png"/>
  <manifest:file-entry manifest:media-type="image/png" manifest:full-path="Pictures/1dd0785a30e3955e89fbbee908e8b7d5.png"/>
  <manifest:file-entry manifest:media-type="image/png" manifest:full-path="Pictures/2a9d8b95a0a47485bcb1941fdcb40c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2:supervision_install"/><text:bookmark-start text:name="__RefHeading___mise_en_place_de_eyes_of_network_1"/><text:bookmark-start text:name="mise_en_place_de_eyes_of_network"/>Mise en place de Eyes Of Network<text:bookmark-end text:name="__RefHeading___mise_en_place_de_eyes_of_network_1"/><text:bookmark-end text:name="mise_en_place_de_eyes_of_network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Dans un premier temps on déploie une machine virtuelle sur laquelle on installe la distribution Eyes of Network à partir de l'image iso.</text:p>
      <text:p text:style-name="Text_20_body">On lance l’installation du système d'exploitation
<draw:frame draw:style-name="mediacenter" draw:name="0" text:anchor-type="paragraph" draw:z-index="0" svg:width="13.229166666667cm" svg:height="9.8703595534787cm"><draw:image xlink:href="Pictures/15d471608cd81d4f3e53d9fdcf0238d2.png" xlink:type="simple" xlink:show="embed" xlink:actuate="onLoad"/></draw:frame></text:p>
      <text:p text:style-name="Text_20_body">On ne teste pas la validité de notre image ISO et procédons directement à l'installation en sélectionnant <text:span text:style-name="Emphasis">Skip</text:span>
<draw:frame draw:style-name="mediacenter" draw:name="1" text:anchor-type="paragraph" draw:z-index="1" svg:width="13.229166666667cm" svg:height="7.3272041896869cm"><draw:image xlink:href="Pictures/4d3c3ce0c46898a6e227218db537941b.png" xlink:type="simple" xlink:show="embed" xlink:actuate="onLoad"/></draw:frame></text:p>
      <text:p text:style-name="Text_20_body">L'étape suivante consiste à choisir la langue d'installation, ici Français. Puis nous configurerons le périphérique de stockage en sélectionnant <text:span text:style-name="Emphasis">Périphériques de stockage basiques</text:span> :
<draw:frame draw:style-name="mediacenter" draw:name="2" text:anchor-type="paragraph" draw:z-index="2" svg:width="13.229166666667cm" svg:height="10.850889513109cm"><draw:image xlink:href="Pictures/89795f35f777efe5af7a54d81673ec67.png" xlink:type="simple" xlink:show="embed" xlink:actuate="onLoad"/></draw:frame></text:p>
      <text:p text:style-name="Text_20_body">On poursuit en saisissant le nom de notre machine, <text:span text:style-name="Strong_20_Emphasis">GSB-Supervision</text:span> puis cliquons sur le button <text:span text:style-name="Emphasis">Configurer le réseau</text:span>
<draw:frame draw:style-name="mediacenter" draw:name="3" text:anchor-type="paragraph" draw:z-index="3" svg:width="13.229166666667cm" svg:height="15.058450233801cm"><draw:image xlink:href="Pictures/41be3cbaf6dedb9a00526d0147b4ccb1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Ne pas oublier de cocher la case <text:span text:style-name="Emphasis">Connecter automatiquement</text:span> sans quoi notre machine n'auras pas de réseau au démarrage automatiquement.</text:p>
          </table:table-cell>
        </table:table-row>
      </table:table>
      <text:p text:style-name="Text_20_body">Sur l'écran suivant, nous choisissons le fuseau horaire de notre machine. Il correspond à <text:span text:style-name="Emphasis">Europe/Paris</text:span>.</text:p>
      <text:p text:style-name="Text_20_body">On continu en saisissant le mot de passe de l'utilisateur root.</text:p>
      <text:p text:style-name="Text_20_body">La suite consiste à choisir le type d'installation, pour nous ce sera <text:span text:style-name="Emphasis">Utiliser tout l'espace</text:span>
<draw:frame draw:style-name="mediacenter" draw:name="4" text:anchor-type="paragraph" draw:z-index="4" svg:width="13.229166666667cm" svg:height="10.856812992943cm"><draw:image xlink:href="Pictures/356ac3e3abd4c5f89986512a3e781471.png" xlink:type="simple" xlink:show="embed" xlink:actuate="onLoad"/></draw:frame></text:p>
      <text:p text:style-name="Text_20_body">Sur la page suivante, nous cochons <text:span text:style-name="Emphasis">Personnaliser maintenant</text:span> afin de faire le choix des logiciels à installer.</text:p>
      <text:p text:style-name="Text_20_body">Après avoir effectuer toute ces opérations, nous sommes maintenant prêt à lancer l'installation d'Eyes of Network.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3" text:outline-level="3"><text:bookmark-start text:name="__RefHeading___community_4"/><text:bookmark-start text:name="community"/>Community<text:bookmark-end text:name="__RefHeading___community_4"/><text:bookmark-end text:name="community"/></text:h>
      <text:p text:style-name="Text_20_body">Nous modifions la communauté en remplaçant la valeur par défaut par <text:span text:style-name="Strong_20_Emphasis">gsbppe</text:span>. On clique sur l’onglet <text:span text:style-name="Emphasis">administration</text:span> puis configuration du menu <text:span text:style-name="Emphasis">Nagios</text:span>. On sélectionne ensuite <text:span text:style-name="Emphasis">Nagios Resources</text:span> et on rentre notre nom de communauté dans le champs <text:span text:style-name="Emphasis">$USER2$</text:span>. On valide en cliquant sur le bouton <text:span text:style-name="Emphasis">Update Resource Configuration</text:span>.</text:p>
      <text:p text:style-name="Text_20_body">On poursuit dans le menu snmp de <text:span text:style-name="Emphasis">Généralités</text:span>. On remplace la ligne <text:span text:style-name="Source_20_Text">com2sec notConfigUser  default   	EyesOfNetwork</text:span> par <text:span text:style-name="Source_20_Text">com2sec notConfigUser  default   	gsbppe</text:span>. On valide en cliquant sur le bouton <text:span text:style-name="Emphasis">update</text:span>. <text:line-break/>
On passe dans le menu <text:span text:style-name="Emphasis">snmptrapd</text:span> en changeant <text:span text:style-name="Source_20_Text">authCommunity log,execute,net EyesOfNetwork</text:span> par <text:span text:style-name="Source_20_Text">authCommunity log,execute,net gsbppe</text:span>.</text:p>
      <text:p text:style-name="Text_20_body">On applique ensuite les configuration grâce au menu <text:span text:style-name="Emphasis">appliquer la configuration</text:span> de <text:span text:style-name="Emphasis">nagios</text:span> dans lequel on clique sur le bouton <text:span text:style-name="Emphasis">Restart</text:span>. <text:line-break/>
On termine par un redémarrage des services : <text:span text:style-name="Emphasis">processus</text:span> de <text:span text:style-name="Emphasis">Généralités</text:span> puis <text:span text:style-name="Emphasis">restart</text:span>.</text:p>
      <text:h text:style-name="Heading_20_3" text:outline-level="3"><text:bookmark-start text:name="__RefHeading___mail_5"/><text:bookmark-start text:name="mail"/>Mail<text:bookmark-end text:name="__RefHeading___mail_5"/><text:bookmark-end text:name="mail"/></text:h>
      <text:p text:style-name="Text_20_body">Nous avons configurer des comptes utilisateurs avec nos adresses mail au préalable. Les templates intégrant le group <text:span text:style-name="Emphasis">admins</text:span>, assigné à nos utilisateurs, pour les notifications des différents services nous n’avons aucune autre manipulation à faire de ce coter. <text:line-break/>
Nous devons configurer le serveur postfix local (installer avec EON) en tant que relais SMTP en éditant le fichier <text:span text:style-name="Strong_20_Emphasis">/etc/postfix/main.cf</text:span>. On recherche les lignes concernant les <text:span text:style-name="Emphasis">relayhost</text:span> et y ajoutons le notre comme suit :</text:p>
      <text:p text:style-name="Preformatted_20_Text">relayhost = [192.168.222.85]</text:p>
      <text:p text:style-name="Text_20_body">On redémarre ensuite le service :</text:p>
      <text:p text:style-name="Preformatted_20_Text">service postfix restart</text:p>
      <text:p text:style-name="Text_20_body">Notre serveur peut maintenant envoyer des mails.</text:p>
      <text:h text:style-name="Heading_20_2" text:outline-level="2"><text:bookmark-start text:name="__RefHeading___jeu_d_essai_6"/><text:bookmark-start text:name="jeu_d_essai"/>Jeu d'essai<text:bookmark-end text:name="__RefHeading___jeu_d_essai_6"/><text:bookmark-end text:name="jeu_d_essa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tuation </text:p>
          </table:table-cell>
          <table:table-cell office:value-type="string" table:style-name="tableheader">
            <text:p text:style-name="Table_20_Heading"> Opération(s) réalisée(s) </text:p>
          </table:table-cell>
          <table:table-cell office:value-type="string" table:style-name="tableheader">
            <text:p text:style-name="Table_20_Heading"> Résultat </text:p>
          </table:table-cell>
        </table:table-row>
        <table:table-row>
          <table:table-cell office:value-type="string" table:style-name="tablecell">
            <text:p text:style-name="tablealignleft"> Connexion snmp entre EON et une machine </text:p>
          </table:table-cell>
          <table:table-cell office:value-type="string" table:style-name="tablecell">
            <text:p text:style-name="tablealignleft"> On utilise l’option snmpwalk dans EON </text:p>
          </table:table-cell>
          <table:table-cell office:value-type="string" table:style-name="tablecell">
            <text:p text:style-name="tablealignleft"> On obtiens un résumé du snmpwalk dans la fenêtre active si la connexion fonctionne. cf. capture 1 </text:p>
          </table:table-cell>
        </table:table-row>
        <table:table-row>
          <table:table-cell office:value-type="string" table:style-name="tablecell">
            <text:p text:style-name="tablealignleft"> Passage à l’état critique du serveur web 1 </text:p>
          </table:table-cell>
          <table:table-cell office:value-type="string" table:style-name="tablecell">
            <text:p text:style-name="tablealignleft"> On coupe l’interface du serveur web 1. </text:p>
          </table:table-cell>
          <table:table-cell office:value-type="string" table:style-name="tablecell">
            <text:p text:style-name="tablealignleft"> Le serveur 2 web reprend la main pour l’applicatif. Dans l’onglet disponibilité on observe le changement d’état du serveur web 1 en critique pour le service interfaces </text:p>
          </table:table-cell>
        </table:table-row>
        <table:table-row>
          <table:table-cell office:value-type="string" table:style-name="tablecell">
            <text:p text:style-name="tablealignleft"> Réception d’un mail en cas de problème </text:p>
          </table:table-cell>
          <table:table-cell office:value-type="string" table:style-name="tablecell">
            <text:p text:style-name="tablealignleft"> Suite au problème créer précédemment on regarde si un mail a été envoyer. </text:p>
          </table:table-cell>
          <table:table-cell office:value-type="string" table:style-name="tablecell">
            <text:p text:style-name="tablealignleft">On obtiens un mail suite au problème créer </text:p>
          </table:table-cell>
        </table:table-row>
      </table:table>
      <text:p text:style-name="Text_20_body">Capture 1
<draw:frame draw:style-name="mediacenter" draw:name="5" text:anchor-type="paragraph" draw:z-index="5" svg:width="13.229166666667cm" svg:height="7.8172348484848cm"><draw:image xlink:href="Pictures/26745bbb5895ab1864488d30cd5794ce.png" xlink:type="simple" xlink:show="embed" xlink:actuate="onLoad"/></draw:frame></text:p>
      <text:p text:style-name="Text_20_body">Capture 2
<draw:frame draw:style-name="mediacenter" draw:name="6" text:anchor-type="paragraph" draw:z-index="6" svg:width="43.603333333333cm" style:rel-width="100%" svg:height="3.6777083333333cm" style:rel-height="scale"><draw:image xlink:href="Pictures/1dd0785a30e3955e89fbbee908e8b7d5.png" xlink:type="simple" xlink:show="embed" xlink:actuate="onLoad"/></draw:frame></text:p>
      <text:p text:style-name="Text_20_body">Capture 3
<draw:frame draw:style-name="mediacenter" draw:name="7" text:anchor-type="paragraph" draw:z-index="7" svg:width="10.900833333333cm" svg:height="6.9585416666667cm"><draw:image xlink:href="Pictures/2a9d8b95a0a47485bcb1941fdcb40c0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2:supervision_install</dc:title>
  </office:meta>
</office:document-meta>
</file>