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b879fadde079fd53d572b3896a0e2c.png"/>
  <manifest:file-entry manifest:media-type="image/png" manifest:full-path="Pictures/6fc3814abd5cd2c08343c92db0c15f5c.png"/>
  <manifest:file-entry manifest:media-type="image/png" manifest:full-path="Pictures/d15768f3f9a51c8bb636fb5359c9e745.png"/>
  <manifest:file-entry manifest:media-type="image/png" manifest:full-path="Pictures/8e339d6520a33c3b5250695663cc020a.png"/>
  <manifest:file-entry manifest:media-type="image/png" manifest:full-path="Pictures/c0a330116619b0ca472f7704b445cc8c.png"/>
  <manifest:file-entry manifest:media-type="image/png" manifest:full-path="Pictures/8617e116d71fd528dab9a8c258815fc5.png"/>
  <manifest:file-entry manifest:media-type="image/png" manifest:full-path="Pictures/69ba7a9019c29a8a74b794c6bbd2cf6f.png"/>
  <manifest:file-entry manifest:media-type="image/png" manifest:full-path="Pictures/6e10f474cacccf3a0d07c23be5906ea3.png"/>
  <manifest:file-entry manifest:media-type="image/png" manifest:full-path="Pictures/af5a829a7dcea2f9a5904707b0fcac6e.png"/>
  <manifest:file-entry manifest:media-type="image/png" manifest:full-path="Pictures/a1f2fa2147d742d491b205053d8b190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io:ppe4:g1:configuration_ocs"/><text:bookmark-start text:name="__RefHeading___configuration_de_ocs_inventory_1"/><text:bookmark-start text:name="configuration_de_ocs_inventory"/>Configuration de OCS inventory<text:bookmark-end text:name="__RefHeading___configuration_de_ocs_inventory_1"/><text:bookmark-end text:name="configuration_de_ocs_inventory"/></text:h>
      <text:h text:style-name="Heading_20_4" text:outline-level="4"><text:bookmark-start text:name="__RefHeading___installation_2"/><text:bookmark-start text:name="installation"/>Installation<text:bookmark-end text:name="__RefHeading___installation_2"/><text:bookmark-end text:name="installation"/></text:h>
      <text:p text:style-name="Text_20_body">Installation sur le serveur GLPI.</text:p>
      <text:p text:style-name="Preformatted_20_Text">apt-get update<text:line-break/>apt-get dist-upgrade<text:line-break/>apt-get install ocs-inventory-server<text:line-break/><text:line-break/>ln -s /usr/share/ocsinventory-reports /var/www/html/ocs</text:p>
      <text:p text:style-name="Text_20_body">Ensuite on se connecte à l'adresse  “<text:a xlink:type="simple" xlink:href="http://@IpDuServeur/ocs" text:style-name="Internet_20_link" text:visited-style-name="Visited_20_Internet_20_Link">http://@IpDuServeur/ocs</text:a>” et on rentre les infos concernant la base de données de OCS.</text:p>
      <text:p text:style-name="Text_20_body"><draw:frame draw:style-name="media" draw:name="0" text:anchor-type="as-char" draw:z-index="0" svg:width="23.256875cm" style:rel-width="100%" svg:height="8.4402083333333cm" style:rel-height="scale"><draw:image xlink:href="Pictures/ccb879fadde079fd53d572b3896a0e2c.png" xlink:type="simple" xlink:show="embed" xlink:actuate="onLoad"/></draw:frame></text:p>
      <text:h text:style-name="Heading_20_4" text:outline-level="4"><text:bookmark-start text:name="__RefHeading___agent_ocs_3"/><text:bookmark-start text:name="agent_ocs"/>Agent OCS<text:bookmark-end text:name="__RefHeading___agent_ocs_3"/><text:bookmark-end text:name="agent_ocs"/></text:h>
      <text:h text:style-name="Heading_20_5" text:outline-level="5"><text:bookmark-start text:name="__RefHeading___linux_4"/><text:bookmark-start text:name="linux"/>Linux<text:bookmark-end text:name="__RefHeading___linux_4"/><text:bookmark-end text:name="linux"/></text:h>
      <text:p text:style-name="Preformatted_20_Text">apt-get install ocsinventory-agent</text:p>
      <text:p text:style-name="Text_20_body">Puis choisir http et mettre l'adresse : “<text:a xlink:type="simple" xlink:href="http://IpDuServeur/ocsinventory" text:style-name="Internet_20_link" text:visited-style-name="Visited_20_Internet_20_Link">http://IpDuServeur/ocsinventory</text:a>”</text:p>
      <text:h text:style-name="Heading_20_5" text:outline-level="5"><text:bookmark-start text:name="__RefHeading___windows_5"/><text:bookmark-start text:name="windows"/>Windows<text:bookmark-end text:name="__RefHeading___windows_5"/><text:bookmark-end text:name="windows"/></text:h>
      <text:p text:style-name="Text_20_body">Télécharger l'agent : <text:a xlink:type="simple" xlink:href="https://github.com/OCSInventory-NG/WindowsAgent/releases/download/2.1.1.3/OCSNG-Windows-Agent-2.1.1.3.zip" text:style-name="Internet_20_link" text:visited-style-name="Visited_20_Internet_20_Link">https://github.com/OCSInventory-NG/WindowsAgent/releases/download/2.1.1.3/OCSNG-Windows-Agent-2.1.1.3.zip</text:a></text:p>
      <text:p text:style-name="Text_20_body">Installation : <text:a xlink:type="simple" xlink:href="http://wiki.ocsinventory-ng.org/index.php/Documentation:WindowsAgent" text:style-name="Internet_20_link" text:visited-style-name="Visited_20_Internet_20_Link">http://wiki.ocsinventory-ng.org/index.php/Documentation:WindowsAgent</text:a></text:p>
      <text:h text:style-name="Heading_20_4" text:outline-level="4"><text:bookmark-start text:name="__RefHeading___modification_du_pare-feu_6"/><text:bookmark-start text:name="modification_du_pare-feu"/>Modification du pare-feu<text:bookmark-end text:name="__RefHeading___modification_du_pare-feu_6"/><text:bookmark-end text:name="modification_du_pare-feu"/></text:h>
      <text:p text:style-name="Text_20_body">Il faut ajouter des exception sur le pare-feu pour que lui-même puisse faire des remontés et que les serveur dans la DMZ puissent aussi faire des remontés de matériel.</text:p>
      <text:h text:style-name="Heading_20_4" text:outline-level="4"><text:bookmark-start text:name="__RefHeading___couple_avec_glpi_7"/><text:bookmark-start text:name="couple_avec_glpi"/>Couplé avec GLPI<text:bookmark-end text:name="__RefHeading___couple_avec_glpi_7"/><text:bookmark-end text:name="couple_avec_glpi"/></text:h>
      <text:p text:style-name="Text_20_body">D'abord, il faut télécharger le plugin qui correspond à la bonne version de GLPI/OCS
<text:a xlink:type="simple" xlink:href="https://forge.glpi-project.org/projects/ocsinventoryng/files" text:style-name="Internet_20_link" text:visited-style-name="Visited_20_Internet_20_Link">https://forge.glpi-project.org/projects/ocsinventoryng/files</text:a></text:p>
      <text:p text:style-name="Text_20_body">Ensuite,</text:p>
      <text:p text:style-name="Preformatted_20_Text">wget https://forge.glpi-project.org/attachments/download/1847/glpi-ocsinventoryng-1.0.3.tar.gz<text:line-break/>tar xvf glpi-ocsinventoryng-1.0.3.tar.gz<text:line-break/>mv ocsinventoryng/ /var/www/html/glpi/plugin<text:line-break/>service apache2 restart</text:p>
      <text:p text:style-name="Text_20_body">Puis dans  Configuration / plugin =&gt; activé ocs ng</text:p>
      <text:p text:style-name="Text_20_body"><draw:frame draw:style-name="media" draw:name="1" text:anchor-type="as-char" draw:z-index="1" svg:width="26.246666666667cm" style:rel-width="100%" svg:height="6.82625cm" style:rel-height="scale"><draw:image xlink:href="Pictures/6fc3814abd5cd2c08343c92db0c15f5c.png" xlink:type="simple" xlink:show="embed" xlink:actuate="onLoad"/></draw:frame></text:p>
      <text:p text:style-name="Text_20_body">Puis dans Plugins / ocs inventory ng =&gt; configurer le serveur</text:p>
      <text:p text:style-name="Text_20_body"><draw:frame draw:style-name="media" draw:name="2" text:anchor-type="as-char" draw:z-index="2" svg:width="25.823333333333cm" style:rel-width="100%" svg:height="7.46125cm" style:rel-height="scale"><draw:image xlink:href="Pictures/d15768f3f9a51c8bb636fb5359c9e745.png" xlink:type="simple" xlink:show="embed" xlink:actuate="onLoad"/></draw:frame></text:p>
      <text:p text:style-name="Text_20_body">Puis dans Plugins / ocs inventory ng =&gt; configurer le serveur =&gt; onglet “Informations générales” : </text:p>
      <text:p text:style-name="Text_20_body"><draw:frame draw:style-name="media" draw:name="3" text:anchor-type="as-char" draw:z-index="3" svg:width="13.043958333333cm" svg:height="11.138958333333cm"><draw:image xlink:href="Pictures/8e339d6520a33c3b5250695663cc020a.png" xlink:type="simple" xlink:show="embed" xlink:actuate="onLoad"/></draw:frame></text:p>
      <text:p text:style-name="Text_20_body">retour sur Plugins/ ocs inventory ng =&gt; “Importation de nouveau ordinateur” puis “importer”</text:p>
      <text:p text:style-name="Text_20_body"><draw:frame draw:style-name="media" draw:name="4" text:anchor-type="as-char" draw:z-index="4" svg:width="25.982083333333cm" style:rel-width="100%" svg:height="10.847916666667cm" style:rel-height="scale"><draw:image xlink:href="Pictures/c0a330116619b0ca472f7704b445cc8c.png" xlink:type="simple" xlink:show="embed" xlink:actuate="onLoad"/></draw:frame></text:p>
      <text:h text:style-name="Heading_20_4" text:outline-level="4"><text:bookmark-start text:name="__RefHeading___environnement_sous_gpli_8"/><text:bookmark-start text:name="environnement_sous_gpli"/>Environnement sous GPLI<text:bookmark-end text:name="__RefHeading___environnement_sous_gpli_8"/><text:bookmark-end text:name="environnement_sous_gpli"/></text:h>
      <text:p text:style-name="Text_20_body">Configuration / intitulé : Lieux “ajouter”(+)</text:p>
      <text:p text:style-name="Text_20_body"><draw:frame draw:style-name="media" draw:name="5" text:anchor-type="as-char" draw:z-index="5" svg:width="25.585208333333cm" style:rel-width="100%" svg:height="5.4239583333333cm" style:rel-height="scale"><draw:image xlink:href="Pictures/8617e116d71fd528dab9a8c258815fc5.png" xlink:type="simple" xlink:show="embed" xlink:actuate="onLoad"/></draw:frame></text:p>
      <text:p text:style-name="Text_20_body">switch : Parc / réseaux / “nouveau gabarit (crois avec triangle rouge en fond) =&gt; “Ajouter un gabarit” </text:p>
      <text:p text:style-name="Text_20_body"><draw:frame draw:style-name="media" draw:name="6" text:anchor-type="as-char" draw:z-index="6" svg:width="25.638125cm" style:rel-width="100%" svg:height="10.768541666667cm" style:rel-height="scale"><draw:image xlink:href="Pictures/69ba7a9019c29a8a74b794c6bbd2cf6f.png" xlink:type="simple" xlink:show="embed" xlink:actuate="onLoad"/></draw:frame></text:p>
      <text:p text:style-name="Text_20_body">Ensuite Parc / réseaux / (+) =&gt; Choisir le gabarit =&gt; Ajouter des ports </text:p>
      <text:p text:style-name="Text_20_body"><draw:frame draw:style-name="media" draw:name="7" text:anchor-type="as-char" draw:z-index="7" svg:width="24.92375cm" style:rel-width="100%" svg:height="1.27cm" style:rel-height="scale"><draw:image xlink:href="Pictures/6e10f474cacccf3a0d07c23be5906ea3.png" xlink:type="simple" xlink:show="embed" xlink:actuate="onLoad"/></draw:frame></text:p>
      <text:p text:style-name="Text_20_body">Puis Parc / réseaux / (+) =&gt; Choisir le gabarit =&gt; donner un nouveau nom
{Création d’un switch grâce au modèle(gabarit)}</text:p>
      <text:p text:style-name="Text_20_body"><text:span text:style-name="underline">Connexion :</text:span></text:p>
      <text:p text:style-name="Text_20_body">Park / Ordinateur / cliquer sur un nom =&gt; Cliquer sur “Connecter” en bas de page
Aller dans “Port Ethernet” et la section “Connecté à” choisir “matériel réseau puis écrire le nom de votre switch(gabarit) le choisir encore puis le connecté à une interface
sauvegarde</text:p>
      <text:p text:style-name="Text_20_body"><draw:frame draw:style-name="media" draw:name="8" text:anchor-type="as-char" draw:z-index="8" svg:width="25.24125cm" style:rel-width="100%" svg:height="5.794375cm" style:rel-height="scale"><draw:image xlink:href="Pictures/af5a829a7dcea2f9a5904707b0fcac6e.png" xlink:type="simple" xlink:show="embed" xlink:actuate="onLoad"/></draw:frame></text:p>
      <text:p text:style-name="Text_20_body"><draw:frame draw:style-name="media" draw:name="9" text:anchor-type="as-char" draw:z-index="9" svg:width="13.890625cm" svg:height="4.0745833333333cm"><draw:image xlink:href="Pictures/a1f2fa2147d742d491b205053d8b190d.png" xlink:type="simple" xlink:show="embed" xlink:actuate="onLoad"/></draw:frame></text:p>
      <text:h text:style-name="Heading_20_4" text:outline-level="4"><text:bookmark-start text:name="__RefHeading___deploiement_avec_ocs_9"/><text:bookmark-start text:name="deploiement_avec_ocs"/>Déploiement avec OCS<text:bookmark-end text:name="__RefHeading___deploiement_avec_ocs_9"/><text:bookmark-end text:name="deploiement_avec_ocs"/></text:h>
      <text:p text:style-name="Text_20_body">Activé le SSL : <text:a xlink:type="simple" xlink:href="http://doc.ubuntu-fr.org/tutoriel/securiser_apache2_avec_ssl" text:style-name="Internet_20_link" text:visited-style-name="Visited_20_Internet_20_Link">http://doc.ubuntu-fr.org/tutoriel/securiser_apache2_avec_ssl</text:a></text:p>
      <text:p text:style-name="Text_20_body">Tutoriel : <text:a xlink:type="simple" xlink:href="http://wiki.ocsinventory-ng.org/index.php/Documentation:Teledeploy/fr" text:style-name="Internet_20_link" text:visited-style-name="Visited_20_Internet_20_Link">http://wiki.ocsinventory-ng.org/index.php/Documentation:Teledeploy/fr</text:a></text:p>
      <text:p text:style-name="Text_20_body">Note pour le fichier de configuration de l'agent OCS</text:p>
      <text:p text:style-name="Preformatted_20_Text"> Using SSL connections (0 =&gt; SSL without certificate validation,<text:line-break/>; 1 =&gt; SSL with server certificate validation required)<text:line-break/>SSL=0</text:p>
      <text:p text:style-name="Text_20_body">Attention lors du déploiement : PHP5 autorise, seulement 2Mo en upload. Pour y remédier il faut modifier le fichier /etc/php5/apache2/php.ini la ligne “upload_max_filesize = 2M” puis “post_max_size = 40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io:ppe4:g1:configuration_ocs</dc:title>
  </office:meta>
</office:document-meta>
</file>