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8317a5518b4914075b9a6a286bf9a1.png"/>
  <manifest:file-entry manifest:media-type="image/png" manifest:full-path="Pictures/98849242b5314d42f8f4aa338a3a2eaf.png"/>
  <manifest:file-entry manifest:media-type="image/png" manifest:full-path="Pictures/c0afba3979e8e2c3c0df690ff299211b.png"/>
  <manifest:file-entry manifest:media-type="image/png" manifest:full-path="Pictures/c2948d0a589376244f444ef2194e0b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4:g2:glpi"/><text:bookmark-start text:name="__RefHeading___installation_et_configuration_de_glpi_1"/><text:bookmark-start text:name="installation_et_configuration_de_glpi"/>Installation et configuration de GLPI<text:bookmark-end text:name="__RefHeading___installation_et_configuration_de_glpi_1"/><text:bookmark-end text:name="installation_et_configuration_de_glpi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list text:style-name="List_20_1" text:continue-numbering="false">
        <text:list-item>
          <text:p text:style-name="List_20_1_Content_First"> L’installation d’un serveur web est requis afin d’installer GLPI (cf. <text:a xlink:type="simple" xlink:href="https://wiki.viper61.fr/sio/ppe3_2/g2/app_install" text:style-name="Internet_20_link" text:visited-style-name="Visited_20_Internet_20_Link">Mise en place de l'applicatif</text:a>)</text:p>
        </text:list-item>
        <text:list-item>
          <text:p text:style-name="List_20_1_Content_Last"> Une base de données avec un utilisateur dédié à GLPI</text:p>
        </text:list-item>
      </text:list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Télécharger l’archive sur le site de GLPI avec la commande suivante : </text:p>
      <text:p text:style-name="Preformatted_20_Text"># wget https://github.com/glpi-project/glpi/releases/download/0.90.1/glpi-0.90.1.tar.gz -O glpi.tar.gz</text:p>
      <text:p text:style-name="Text_20_body">Décompressez l’archive </text:p>
      <text:p text:style-name="Preformatted_20_Text"># tar -vxzf glpi.tar.gz</text:p>
      <text:p text:style-name="Text_20_body">Copier le répertoire glpi dans /var/www, ne pas oublier les droits sur le répertoire </text:p>
      <text:p text:style-name="Preformatted_20_Text"># chown -R root.www-data /var/www/glpi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serveur_web_5"/><text:bookmark-start text:name="serveur_web"/>Serveur web<text:bookmark-end text:name="__RefHeading___serveur_web_5"/><text:bookmark-end text:name="serveur_web"/></text:h>
      <text:p text:style-name="Text_20_body">Nous passons maintenant à la configuration du serveur web </text:p>
      <text:p text:style-name="Text_20_body">On poursuit avec l’édition du fichier <text:span text:style-name="Strong_20_Emphasis">/etc/nginx/nginx.conf</text:span> :</text:p>
      <text:p text:style-name="Preformatted_20_Text">user<text:s text:c="2"/>nginx;</text:p>
      <text:p text:style-name="Text_20_body">devient : </text:p>
      <text:p text:style-name="Preformatted_20_Text">user<text:s text:c="2"/>www-data;</text:p>
      <text:p text:style-name="Text_20_body">Et on ajoute</text:p>
      <text:p text:style-name="Preformatted_20_Text">include /etc/nginx/sites-enabled/*;</text:p>
      <text:p text:style-name="Text_20_body">après la ligne</text:p>
      <text:p text:style-name="Preformatted_20_Text">include /etc/nginx/conf.d/*.conf;</text:p>
      <text:p text:style-name="Text_20_body">Une fois ces modifications terminées, nous créons les dossiers sites-available, sites-enabled et www :</text:p>
      <text:p text:style-name="Preformatted_20_Text">mkdir -p /etc/nginx/sites-available /etc/nginx/sites-enabled /var/www</text:p>
      <text:p text:style-name="Text_20_body">On crée ensuite le fichier de configuration du site GSB <text:span text:style-name="Strong_20_Emphasis">/etc/nginx/sites-available/glpi</text:span> :</text:p>
      <text:p text:style-name="Preformatted_20_Text">server {<text:line-break/><text:s text:c="2"/>listen 80;<text:line-break/><text:s text:c="2"/>listen [::]:80;<text:line-break/><text:line-break/><text:s text:c="2"/>root /var/www/glpi;<text:line-break/><text:s text:c="2"/>index index.php index.html;<text:line-break/><text:line-break/><text:s text:c="2"/>server_name localhost;<text:line-break/><text:line-break/><text:s text:c="2"/>location / {<text:line-break/><text:s text:c="4"/>try_files $uri $uri/ =404;<text:line-break/><text:s text:c="2"/>}<text:line-break/><text:line-break/><text:s text:c="2"/>location ~ \.php$ {<text:line-break/><text:s text:c="4"/>fastcgi_intercept_errors on;<text:line-break/><text:s text:c="4"/>fastcgi_index<text:s text:c="3"/>index.php;<text:line-break/><text:s text:c="4"/>fastcgi_pass<text:s text:c="4"/>unix:/var/run/php5-fpm.sock;<text:line-break/><text:s text:c="4"/>include<text:s text:c="9"/>fastcgi_params;<text:line-break/><text:s text:c="4"/>fastcgi_param<text:s text:c="3"/>SCRIPT_FILENAME<text:s text:c="4"/>$document_root$fastcgi_script_name;<text:line-break/><text:s text:c="4"/>fastcgi_param<text:s text:c="3"/>SCRIPT_NAME<text:s text:c="8"/>$fastcgi_script_name;<text:line-break/><text:s text:c="4"/>fastcgi_param<text:s text:c="3"/>SERVER_NAME<text:s text:c="8"/>$host;<text:line-break/><text:s text:c="2"/>}<text:line-break/>}</text:p>
      <text:p text:style-name="Text_20_body">Que nous activons comme suit :</text:p>
      <text:p text:style-name="Preformatted_20_Text">ln -s /etc/nginx/sites-available/applis_gsb /etc/nginx/sites-enabled</text:p>
      <text:p text:style-name="Text_20_body">On désactive ensuite la configuration par défault de Nginx :</text:p>
      <text:p text:style-name="Preformatted_20_Text">mv /etc/nginx/conf.d/default.conf /etc/nginx/conf.d/default.conf.disable<text:line-break/>mv /etc/nginx/conf.d/example_ssl.conf /etc/nginx/conf.d/example_ssl.conf.disable</text:p>
      <text:p text:style-name="Text_20_body">On poursuit ensuite en mettant en place le site à proprement parler, fourni sous forme d’une archive tar :</text:p>
      <text:p text:style-name="Preformatted_20_Text">tar -xzf applis_gsb.tar.gz -C /var/www</text:p>
      <text:p text:style-name="Text_20_body">On termine la configuration en redémarrant les services :</text:p>
      <text:p text:style-name="Preformatted_20_Text">service php5-fpm restart<text:line-break/>service nginx restart</text:p>
      <text:p text:style-name="Text_20_body">La configuration du serveur web est maintenant terminée nous passons maintenant à la configuration de GLPI.</text:p>
      <text:h text:style-name="Heading_20_3" text:outline-level="3"><text:bookmark-start text:name="__RefHeading___configuration_de_la_base_de_donnees_6"/><text:bookmark-start text:name="configuration_de_la_base_de_donnees"/>Configuration de la base de données<text:bookmark-end text:name="__RefHeading___configuration_de_la_base_de_donnees_6"/><text:bookmark-end text:name="configuration_de_la_base_de_donnees"/></text:h>
      <text:p text:style-name="Text_20_body">Nous préparons la base de données dans un premier temps :</text:p>
      <text:p text:style-name="Text_20_body">Nous créons maintenant un utilisateur sur le serveur de base de données : </text:p>
      <text:p text:style-name="Preformatted_20_Text">create user ‘glpi’@’172.25.0.21’ IDENTIFIED BY ‘glpi’;</text:p>
      <text:p text:style-name="Text_20_body">ainsi qu’une nouvelle base de données :</text:p>
      <text:p text:style-name="Preformatted_20_Text">create database glpi;</text:p>
      <text:p text:style-name="Text_20_body">On attribue maintenant les droits à l’utlisateur glpi :</text:p>
      <text:p text:style-name="Preformatted_20_Text">grant all privileges on glpi.* to ‘glpi’@’172.25.0.21’;</text:p>
      <text:h text:style-name="Heading_20_3" text:outline-level="3"><text:bookmark-start text:name="__RefHeading___glpi_7"/><text:bookmark-start text:name="glpi"/>GLPI<text:bookmark-end text:name="__RefHeading___glpi_7"/><text:bookmark-end text:name="glpi"/></text:h>
      <text:p text:style-name="Text_20_body">Accéder à l’interface web en tapant depuis un client l’adresse du serveur GLPI 
Dans un premier temps on choisit la langue, puis on accepte la licence. 
Ensuite on confirme l’installation de GLPI.</text:p>
      <text:p text:style-name="Text_20_body">GLPI demande les configurations du serveur de base de données</text:p>
      <text:p text:style-name="Text_20_body">On renseigne le nom d’utilisateur et le mot de passe de l’utilisateur précédemment créer.</text:p>
      <text:p text:style-name="Text_20_body">La configuration est maintenant terminée, pour des raisons de sécurité on supprime le fichier compressé à la racine et le dossier <text:span text:style-name="Emphasis">install</text:span> dans <text:span text:style-name="Strong_20_Emphasis">/var/www/glpi</text:span></text:p>
      <text:p text:style-name="Preformatted_20_Text">Compte admin : glpi / Password1<text:line-break/>Compte tech : tech / nologie<text:line-break/>Compte normal : normal / isation<text:line-break/>Compte postonly : post-only / post-it</text:p>
      <text:h text:style-name="Heading_20_2" text:outline-level="2"><text:bookmark-start text:name="__RefHeading___ajout_d_un_equipement_8"/><text:bookmark-start text:name="ajout_d_un_equipement"/>Ajout d’un équipement<text:bookmark-end text:name="__RefHeading___ajout_d_un_equipement_8"/><text:bookmark-end text:name="ajout_d_un_equipement"/></text:h>
      <text:p text:style-name="Text_20_body">Il faut aller dans <text:span text:style-name="Emphasis">parc</text:span> ==&gt; <text:span text:style-name="Emphasis">réseaux</text:span> ==&gt; Bouton <text:span text:style-name="Emphasis">+</text:span> <text:line-break/>
Création d’un gabarit en cliquant sur <text:span text:style-name="Emphasis">gérer gabarit</text:span>.</text:p>
      <text:p text:style-name="Text_20_body"><draw:frame draw:style-name="mediacenter" draw:name="0" text:anchor-type="paragraph" draw:z-index="0" svg:width="25.0825cm" style:rel-width="100%" svg:height="12.303125cm" style:rel-height="scale"><draw:image xlink:href="Pictures/b98317a5518b4914075b9a6a286bf9a1.png" xlink:type="simple" xlink:show="embed" xlink:actuate="onLoad"/></draw:frame></text:p>
      <text:p text:style-name="Text_20_body">Pour créer l’équipement il suffit d’utiliser le gabarit précédemment réalisé en y adaptant les configurations.</text:p>
      <text:h text:style-name="Heading_20_2" text:outline-level="2"><text:bookmark-start text:name="__RefHeading___jeu_d_essai_9"/><text:bookmark-start text:name="jeu_d_essai"/>Jeu d’essai<text:bookmark-end text:name="__RefHeading___jeu_d_essai_9"/><text:bookmark-end text:name="jeu_d_essai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Situation </text:p>
          </table:table-cell>
          <table:table-cell office:value-type="string" table:style-name="tableheader">
            <text:p text:style-name="Table_20_Heading"> Opération(s) réalisée(s) </text:p>
          </table:table-cell>
          <table:table-cell office:value-type="string" table:style-name="tableheader">
            <text:p text:style-name="Table_20_Heading"> Résultat </text:p>
          </table:table-cell>
        </table:table-row>
        <table:table-row>
          <table:table-cell office:value-type="string" table:style-name="tablecell">
            <text:p text:style-name="tablealignleft"> 1. Accès à la page de l’applicatif </text:p>
          </table:table-cell>
          <table:table-cell office:value-type="string" table:style-name="tablecell">
            <text:p text:style-name="tablealignleft"> Accès via navigateur à l’adresse <text:span text:style-name="Emphasis">172.25.0.21:2180</text:span> </text:p>
          </table:table-cell>
          <table:table-cell office:value-type="string" table:style-name="tablecell">
            <text:p text:style-name="tablealignleft"> La connexion avec un utilisateur fonctionne </text:p>
          </table:table-cell>
        </table:table-row>
        <table:table-row>
          <table:table-cell office:value-type="string" table:style-name="tablecell">
            <text:p text:style-name="tablealignleft"> 2. Ajout d’un équipement (terminal, switch, routeur, …) </text:p>
          </table:table-cell>
          <table:table-cell office:value-type="string" table:style-name="tablecell">
            <text:p text:style-name="tablealignleft"> Ajout d’un équipement d’après un gabarit précédemment créé </text:p>
          </table:table-cell>
          <table:table-cell office:value-type="string" table:style-name="tablecell">
            <text:p text:style-name="tablealignleft"> On a ajouter le pare-feu et une machine de la ferme de serveur </text:p>
          </table:table-cell>
        </table:table-row>
        <table:table-row>
          <table:table-cell office:value-type="string" table:style-name="tablecell">
            <text:p text:style-name="tablealignleft"> 3. Création d’un ticket </text:p>
          </table:table-cell>
          <table:table-cell office:value-type="string" table:style-name="tablecell">
            <text:p text:style-name="tablealignleft"> Création d’un ticket par un utilisateur </text:p>
          </table:table-cell>
          <table:table-cell office:value-type="string" table:style-name="tablecell">
            <text:p text:style-name="tablealignleft">Le ticket a été correctement créé </text:p>
          </table:table-cell>
        </table:table-row>
        <table:table-row>
          <table:table-cell office:value-type="string" table:style-name="tablecell">
            <text:p text:style-name="tablealignleft"> 4. Suivi d’un ticket </text:p>
          </table:table-cell>
          <table:table-cell office:value-type="string" table:style-name="tablecell">
            <text:p text:style-name="tablealignleft"> Suivi d’un ticket par un technicien (tech) </text:p>
          </table:table-cell>
          <table:table-cell office:value-type="string" table:style-name="tablecell">
            <text:p text:style-name="tablealignleft"> Le ticket a été pris en charge </text:p>
          </table:table-cell>
        </table:table-row>
      </table:table>
      <text:p text:style-name="Text_20_body">1.
<draw:frame draw:style-name="mediacenter" draw:name="1" text:anchor-type="paragraph" draw:z-index="1" svg:width="50.720625cm" style:rel-width="100%" svg:height="12.303125cm" style:rel-height="scale"><draw:image xlink:href="Pictures/98849242b5314d42f8f4aa338a3a2eaf.png" xlink:type="simple" xlink:show="embed" xlink:actuate="onLoad"/></draw:frame></text:p>
      <text:p text:style-name="Text_20_body">2.
<draw:frame draw:style-name="mediacenter" draw:name="2" text:anchor-type="paragraph" draw:z-index="2" svg:width="50.773541666667cm" style:rel-width="100%" svg:height="15.054791666667cm" style:rel-height="scale"><draw:image xlink:href="Pictures/c0afba3979e8e2c3c0df690ff299211b.png" xlink:type="simple" xlink:show="embed" xlink:actuate="onLoad"/></draw:frame></text:p>
      <text:p text:style-name="Text_20_body">3. et 4.
<draw:frame draw:style-name="mediacenter" draw:name="3" text:anchor-type="paragraph" draw:z-index="3" svg:width="50.773541666667cm" style:rel-width="100%" svg:height="25.743958333333cm" style:rel-height="scale"><draw:image xlink:href="Pictures/c2948d0a589376244f444ef2194e0ba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4:g2:glpi</dc:title>
  </office:meta>
</office:document-meta>
</file>