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f5f3ffdddd924b22da49badeed23f2.jpg"/>
  <manifest:file-entry manifest:media-type="image/jpeg" manifest:full-path="Pictures/2f6180fc37c6e994c1890dfe17461d7a.jpg"/>
  <manifest:file-entry manifest:media-type="image/jpeg" manifest:full-path="Pictures/6bd93bca18a1bb03ec20ac1dc63b11e1.jpg"/>
  <manifest:file-entry manifest:media-type="image/jpeg" manifest:full-path="Pictures/40876819781289d75dade356c9d6fe6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stage2:rapport_hebdo"/><text:bookmark-start text:name="__RefHeading___rapport_hebdomadaire_1"/><text:bookmark-start text:name="rapport_hebdomadaire"/>Rapport hebdomadaire<text:bookmark-end text:name="__RefHeading___rapport_hebdomadaire_1"/><text:bookmark-end text:name="rapport_hebdomadaire"/></text:h>
      <text:h text:style-name="Heading_20_2" text:outline-level="2"><text:bookmark-start text:name="__RefHeading___semaine_1_2"/><text:bookmark-start text:name="semaine_1"/>Semaine 1<text:bookmark-end text:name="__RefHeading___semaine_1_2"/><text:bookmark-end text:name="semaine_1"/></text:h>
      <text:h text:style-name="Heading_20_3" text:outline-level="3"><text:bookmark-start text:name="__RefHeading___lundi_4_janvier_3"/><text:bookmark-start text:name="lundi_4_janvier"/>Lundi 4 Janvier<text:bookmark-end text:name="__RefHeading___lundi_4_janvier_3"/><text:bookmark-end text:name="lundi_4_janvier"/></text:h>
      <text:p text:style-name="Text_20_body">Arrivé dans les locaux. <text:line-break/>
Mise en place du poste de travail et réception d'un matricule permettant l'identification. Contacter l'assistance pour obtenir un mot de passe temporaire à changer dès la connexion. <text:line-break/>
Réception d'un badge permettant l'accès au bâtiments. <text:line-break/>
Découverte et analyse du Système d'information.</text:p>
      <text:h text:style-name="Heading_20_3" text:outline-level="3"><text:bookmark-start text:name="__RefHeading___mardi_5_janvier_4"/><text:bookmark-start text:name="mardi_5_janvier"/>Mardi 5 Janvier<text:bookmark-end text:name="__RefHeading___mardi_5_janvier_4"/><text:bookmark-end text:name="mardi_5_janvier"/></text:h>
      <text:p text:style-name="Text_20_body">Réunion avec l'ensemble du service. <text:line-break/>
Travail sur la présentation Docker/Owncloud.</text:p>
      <text:h text:style-name="Heading_20_3" text:outline-level="3"><text:bookmark-start text:name="__RefHeading___mercredi_6_janvier_5"/><text:bookmark-start text:name="mercredi_6_janvier"/>Mercredi 6 Janvier<text:bookmark-end text:name="__RefHeading___mercredi_6_janvier_5"/><text:bookmark-end text:name="mercredi_6_janvier"/></text:h>
      <text:p text:style-name="Text_20_body">Élaboration d’un document technique qui recense les ressources nécessaire au maquettage des solutions
(CF: <text:a xlink:type="simple" xlink:href="https://wiki.viper61.fr/sio/stage2/ressources" text:style-name="Internet_20_link" text:visited-style-name="Visited_20_Internet_20_Link">Ressources nécessaires au maquettage</text:a>) <text:line-break/>
Réunion de cadrage du projet, point sur les spécificités techniques.</text:p>
      <text:h text:style-name="Heading_20_3" text:outline-level="3"><text:bookmark-start text:name="__RefHeading___jeudi_7_janvier_6"/><text:bookmark-start text:name="jeudi_7_janvier"/>Jeudi 7 Janvier<text:bookmark-end text:name="__RefHeading___jeudi_7_janvier_6"/><text:bookmark-end text:name="jeudi_7_janvier"/></text:h>
      <text:p text:style-name="Text_20_body">Amélioration de la présentation, ajout de correctif suite à la réunion. <text:line-break/>
Installation des VMs sous SUSE 12</text:p>
      <text:h text:style-name="Heading_20_3" text:outline-level="3"><text:bookmark-start text:name="__RefHeading___vendredi_8_janvier_7"/><text:bookmark-start text:name="vendredi_8_janvier"/>Vendredi 8 Janvier<text:bookmark-end text:name="__RefHeading___vendredi_8_janvier_7"/><text:bookmark-end text:name="vendredi_8_janvier"/></text:h>
      <text:p text:style-name="Text_20_body">Complément de la présentation, création de docs supplémentaire pour l’installation de SUSE <text:line-break/>
Déploiement des 2 machines ainsi que l’installation et la configuration de SUSE, installation de docker ainsi que les premiers tests.</text:p>
      <text:p text:style-name="Horizontal_20_Line"/>
      <text:h text:style-name="Heading_20_2" text:outline-level="2"><text:bookmark-start text:name="__RefHeading___semaine_2_8"/><text:bookmark-start text:name="semaine_2"/>Semaine 2<text:bookmark-end text:name="__RefHeading___semaine_2_8"/><text:bookmark-end text:name="semaine_2"/></text:h>
      <text:h text:style-name="Heading_20_3" text:outline-level="3"><text:bookmark-start text:name="__RefHeading___lundi_11_janvier_9"/><text:bookmark-start text:name="lundi_11_janvier"/>Lundi 11 Janvier<text:bookmark-end text:name="__RefHeading___lundi_11_janvier_9"/><text:bookmark-end text:name="lundi_11_janvier"/></text:h>
      <text:p text:style-name="Text_20_body">Documentation d’installation de docker + configuration. <text:line-break/>
Recherche d’une solution au problème de réseau de la VM slesdockerdev1 -&gt; Problème résolu ! Mauvaise configuration des identifiants du proxy : il faut préciser le domaine dans le login sinon l’authentification ne fonctionne pas. (&gt;1h de travail) problème pas totalement résolus quelques coupures (à 11h) affaire à suivre...</text:p>
      <text:h text:style-name="Heading_20_3" text:outline-level="3"><text:bookmark-start text:name="__RefHeading___mardi_12_janvier_10"/><text:bookmark-start text:name="mardi_12_janvier"/>Mardi 12 Janvier<text:bookmark-end text:name="__RefHeading___mardi_12_janvier_10"/><text:bookmark-end text:name="mardi_12_janvier"/></text:h>
      <text:p text:style-name="Text_20_body">On fait un snapshot de la VM (slesdockerdev2) dans son état actuel, et on fait une fresh install Debian 8.2 pour tester si cela est plus stable que SLES 12. <text:line-break/>
[Après-midi] Actuellement Debian parait beaucoup plus stable, aucune déconnexion ou latence recensé pour le moment, c’est bon signe ! <text:line-break/>
Nous avons donc créer une image custom de Debian 8.2 sur docker avec un Dockerfile pour pouvoir y renseigner le proxy dans la config d’apt. Nous utiliserons cette image pour tout les autres conteneurs. <text:line-break/>
Image PHP créer + apache2 en cours</text:p>
      <text:h text:style-name="Heading_20_3" text:outline-level="3"><text:bookmark-start text:name="__RefHeading___mercredi_13_janvier_11"/><text:bookmark-start text:name="mercredi_13_janvier"/>Mercredi 13 Janvier<text:bookmark-end text:name="__RefHeading___mercredi_13_janvier_11"/><text:bookmark-end text:name="mercredi_13_janvier"/></text:h>
      <text:p text:style-name="Text_20_body">Communication entre les conteneurs Apache et PHP =&gt; Après pas mal de configuration c'est maintenant fonctionnel <text:line-break/>
Le conteneur Postgres fonctionne aussi mais il nous reste un problème de rewrite pour ownCloud <text:line-break/>
Eric a chercher a comprendre pour le bug de la SLES : remplacement de Wicked par network manager <text:line-break/></text:p>
      <text:h text:style-name="Heading_20_3" text:outline-level="3"><text:bookmark-start text:name="__RefHeading___jeudi_14_janvier_12"/><text:bookmark-start text:name="jeudi_14_janvier"/>Jeudi 14 Janvier<text:bookmark-end text:name="__RefHeading___jeudi_14_janvier_12"/><text:bookmark-end text:name="jeudi_14_janvier"/></text:h>
      <text:p text:style-name="Text_20_body">Rebuild image Apache2 -&gt; des dossier qui traine à cause du problème de volume. Corrigé ! <text:line-break/>
Rebuild image Postgres et test avec le entrypoint <text:line-break/>
Bug rewrite ownCloud</text:p>
      <text:h text:style-name="Heading_20_3" text:outline-level="3"><text:bookmark-start text:name="__RefHeading___vendredi_15_janvier_13"/><text:bookmark-start text:name="vendredi_15_janvier"/>Vendredi 15 Janvier<text:bookmark-end text:name="__RefHeading___vendredi_15_janvier_13"/><text:bookmark-end text:name="vendredi_15_janvier"/></text:h>
      <text:p text:style-name="Text_20_body">Fix du bug ownCloud =&gt; PHP mal config, <text:span text:style-name="Source_20_Text">cgi.fix_pathinfo=0</text:span> -&gt; <text:span text:style-name="Source_20_Text">cgi.fix_pathinfo=1</text:span> <text:line-break/>
Début de la customisation du ownCloud</text:p>
      <text:p text:style-name="Horizontal_20_Line"/>
      <text:h text:style-name="Heading_20_2" text:outline-level="2"><text:bookmark-start text:name="__RefHeading___semaine_3_14"/><text:bookmark-start text:name="semaine_3"/>Semaine 3<text:bookmark-end text:name="__RefHeading___semaine_3_14"/><text:bookmark-end text:name="semaine_3"/></text:h>
      <text:h text:style-name="Heading_20_3" text:outline-level="3"><text:bookmark-start text:name="__RefHeading___lundi_18_janvier_15"/><text:bookmark-start text:name="lundi_18_janvier"/>Lundi 18 Janvier<text:bookmark-end text:name="__RefHeading___lundi_18_janvier_15"/><text:bookmark-end text:name="lundi_18_janvier"/></text:h>
      <text:p text:style-name="Text_20_body">Documentation sur le <text:a xlink:type="simple" xlink:href="https://wiki.viper61.fr/sio/stage2/oc_theme" text:style-name="Internet_20_link" text:visited-style-name="Visited_20_Internet_20_Link">thème ownCloud</text:a> <text:line-break/>
On a commenter les Dockerfile : faut les mettre sur le wiki maintenant <text:line-break/>
Test VM SLES <text:line-break/>
Commencer à regarder pour CloudUnit suite au mail de Yann : conteneur Tomcat ; CloudUnit utilise java.</text:p>
      <text:h text:style-name="Heading_20_3" text:outline-level="3"><text:bookmark-start text:name="__RefHeading___mardi_19_janvier_16"/><text:bookmark-start text:name="mardi_19_janvier"/>Mardi 19 Janvier<text:bookmark-end text:name="__RefHeading___mardi_19_janvier_16"/><text:bookmark-end text:name="mardi_19_janvier"/></text:h>
      <text:p text:style-name="Text_20_body">Tout faire fonctionner sous SLES ! =&gt; OK <text:line-break/>
Ajout des docs sur le wiki <text:line-break/>
Volume -&gt; Conteneur de données??</text:p>
      <text:list text:style-name="List_20_1" text:continue-numbering="false">
        <text:list-item>
          <text:p text:style-name="List_20_1_Content_First"> Synchro fichiers??</text:p>
        </text:list-item>
        <text:list-item>
          <text:p text:style-name="List_20_1_Content_Last"> =&gt; TODO</text:p>
        </text:list-item>
      </text:list>
      <text:h text:style-name="Heading_20_3" text:outline-level="3"><text:bookmark-start text:name="__RefHeading___mercredi_20_janvier_17"/><text:bookmark-start text:name="mercredi_20_janvier"/>Mercredi 20 Janvier<text:bookmark-end text:name="__RefHeading___mercredi_20_janvier_17"/><text:bookmark-end text:name="mercredi_20_janvier"/></text:h>
      <text:p text:style-name="Text_20_body">Des problèmes pour la configuration du cluster Postgres. <text:line-break/>
Commencer les recherches pour synchroniser les fichiers entre les deux hôtes.</text:p>
      <text:h text:style-name="Heading_20_3" text:outline-level="3"><text:bookmark-start text:name="__RefHeading___jeudi_21_janvier_18"/><text:bookmark-start text:name="jeudi_21_janvier"/>Jeudi 21 Janvier<text:bookmark-end text:name="__RefHeading___jeudi_21_janvier_18"/><text:bookmark-end text:name="jeudi_21_janvier"/></text:h>
      <text:p text:style-name="Text_20_body">Docker (SLES &amp; debian)</text:p>
      <text:list text:style-name="List_20_1" text:continue-numbering="false">
        <text:list-item>
          <text:p text:style-name="List_20_1_Content_First"> Conteneur full -&gt; OK</text:p>
        </text:list-item>
        <text:list-item>
          <text:p text:style-name="List_20_1_Content_Last"> Conteneur brick -&gt; OK</text:p>
        </text:list-item>
      </text:list>
      <text:p text:style-name="Text_20_body">Cluster</text:p>
      <text:list text:style-name="List_20_1" text:continue-numbering="false">
        <text:list-item>
          <text:p text:style-name="List_20_1_Content_First"> Un disque pour les deux machines </text:p>
        </text:list-item>
        <text:list-item>
          <text:p text:style-name="List_20_1_Content"> Synchro de données</text:p>
          <text:list text:style-name="List_20_1">
            <text:list-item>
              <text:p text:style-name="List_20_1_Content"> Peut-être utiliser rsync (surement même) → rsync unidir ⇒ poubelle mais alternatives bidir :</text:p>
            </text:list-item>
            <text:list-item>
              <text:p text:style-name="List_20_1_Content"> unison (<text:a xlink:type="simple" xlink:href="https://www.cis.upenn.edu/~bcpierce/unison/" text:style-name="Internet_20_link" text:visited-style-name="Visited_20_Internet_20_Link">https://www.cis.upenn.edu/~bcpierce/unison/</text:a>)</text:p>
            </text:list-item>
            <text:list-item>
              <text:p text:style-name="List_20_1_Content"> Syncthing (<text:a xlink:type="simple" xlink:href="https://syncthing.net/" text:style-name="Internet_20_link" text:visited-style-name="Visited_20_Internet_20_Link">https://syncthing.net/</text:a>)</text:p>
            </text:list-item>
            <text:list-item>
              <text:p text:style-name="List_20_1_Content"> Sync (BitTorrent) (<text:a xlink:type="simple" xlink:href="https://www.getsync.com/" text:style-name="Internet_20_link" text:visited-style-name="Visited_20_Internet_20_Link">https://www.getsync.com/</text:a>)</text:p>
            </text:list-item>
          </text:list>
        </text:list-item>
        <text:list-item>
          <text:p text:style-name="List_20_1_Content_Last"> Autre?</text:p>
        </text:list-item>
      </text:list>
      <text:p text:style-name="Text_20_body">Problème pour gérer les ressources partager (accès disque) <text:line-break/>
Les permissions sont synchronisées correctement MAIS pas le propriétaire et le groupe -&gt; pas utilisable.</text:p>
      <text:h text:style-name="Heading_20_3" text:outline-level="3"><text:bookmark-start text:name="__RefHeading___vendredi_22_janvier_19"/><text:bookmark-start text:name="vendredi_22_janvier"/>Vendredi 22 Janvier<text:bookmark-end text:name="__RefHeading___vendredi_22_janvier_19"/><text:bookmark-end text:name="vendredi_22_janvier"/></text:h>
      <text:p text:style-name="Text_20_body">Mise à jour de la doc maquettage <text:line-break/>
Solution de montage NFS pour les data. Problème de propriétaire/groupe</text:p>
      <text:p text:style-name="Horizontal_20_Line"/>
      <text:h text:style-name="Heading_20_2" text:outline-level="2"><text:bookmark-start text:name="__RefHeading___semaine_4_20"/><text:bookmark-start text:name="semaine_4"/>Semaine 4<text:bookmark-end text:name="__RefHeading___semaine_4_20"/><text:bookmark-end text:name="semaine_4"/></text:h>
      <text:h text:style-name="Heading_20_3" text:outline-level="3"><text:bookmark-start text:name="__RefHeading___lundi_25_janvier_21"/><text:bookmark-start text:name="lundi_25_janvier"/>lundi 25 Janvier<text:bookmark-end text:name="__RefHeading___lundi_25_janvier_21"/><text:bookmark-end text:name="lundi_25_janvier"/></text:h>
      <text:p text:style-name="Text_20_body">Trouver le moyens de changer les permissions ainsi que propriétaire/groupe sur le partage NFS sans passer par le serveur mais en passant par les clients</text:p>
      <text:p text:style-name="Text_20_body">Mise en place d’un gestionnaire de conteneurs/images/repositories docker : Shipyard</text:p>
      <text:list text:style-name="List_20_1" text:continue-numbering="false">
        <text:list-item>
          <text:p text:style-name="List_20_1_Content_First"> Il utilise docker Swarm pour gérer le(s) nœud(s) du cluster</text:p>
        </text:list-item>
        <text:list-item>
          <text:p text:style-name="List_20_1_Content"> Il utilise docker top pour récupérer les infos sur les conteneurs et ainsi créer des graphes </text:p>
        </text:list-item>
        <text:list-item>
          <text:p text:style-name="List_20_1_Content_Last"> Il est capable de lancer démarrer/arrêter/détruire/créer un conteneur ainsi que de push/delete une image </text:p>
        </text:list-item>
      </text:list>
      <text:p text:style-name="Text_20_body">Mise en place d'un registry privé : déploiement d'un conteneur fourni par Docker</text:p>
      <text:h text:style-name="Heading_20_3" text:outline-level="3"><text:bookmark-start text:name="__RefHeading___mardi_26_janvier_22"/><text:bookmark-start text:name="mardi_26_janvier"/>Mardi 26 Janvier<text:bookmark-end text:name="__RefHeading___mardi_26_janvier_22"/><text:bookmark-end text:name="mardi_26_janvier"/></text:h>
      <text:p text:style-name="Text_20_body">Montage NFS fonctionnelle + modification permissions/propriétaire/groupe <text:line-break/>
Cluster Postgresql master-master ne fonctionne pas</text:p>
      <text:h text:style-name="Heading_20_3" text:outline-level="3"><text:bookmark-start text:name="__RefHeading___mercredi_27_janvier_23"/><text:bookmark-start text:name="mercredi_27_janvier"/>Mercredi 27 Janvier<text:bookmark-end text:name="__RefHeading___mercredi_27_janvier_23"/><text:bookmark-end text:name="mercredi_27_janvier"/></text:h>
      <text:p text:style-name="Text_20_body">Sur le wiki créer une page docker avec fichier de config commenter + bash de lancement de conteneur <text:line-break/>
Expliquer dans les grandes lignes les commandes. Doc qui sera porter dans l’espace co. <text:line-break/>
Fixe le problème avec postgres -&gt; mode master-slave</text:p>
      <text:p text:style-name="Text_20_body">Sur le mode full, le partage de doc fonctionne entre les deux instances + il accepte les modifs que d’un coter donc pas de conflit good ; sur le mode brick, juste un cluster postgres devrait suffire</text:p>
      <text:h text:style-name="Heading_20_3" text:outline-level="3"><text:bookmark-start text:name="__RefHeading___jeudi_28_janvier_24"/><text:bookmark-start text:name="jeudi_28_janvier"/>Jeudi 28 Janvier<text:bookmark-end text:name="__RefHeading___jeudi_28_janvier_24"/><text:bookmark-end text:name="jeudi_28_janvier"/></text:h>
      <text:p text:style-name="Text_20_body">Recherche sur le cluster postgres</text:p>
      <text:h text:style-name="Heading_20_3" text:outline-level="3"><text:bookmark-start text:name="__RefHeading___vendredi_29_janvier_25"/><text:bookmark-start text:name="vendredi_29_janvier"/>Vendredi 29 Janvier<text:bookmark-end text:name="__RefHeading___vendredi_29_janvier_25"/><text:bookmark-end text:name="vendredi_29_janvier"/></text:h>
      <text:p text:style-name="Text_20_body">Continuer la présentation -&gt; rajouter des diapo pour le cluster docker (avec Swarm) + l’interface de gestion Shipyard <text:line-break/>
Cluster postgres, again</text:p>
      <text:p text:style-name="Horizontal_20_Line"/>
      <text:h text:style-name="Heading_20_2" text:outline-level="2"><text:bookmark-start text:name="__RefHeading___semaine_5_26"/><text:bookmark-start text:name="semaine_5"/>Semaine 5<text:bookmark-end text:name="__RefHeading___semaine_5_26"/><text:bookmark-end text:name="semaine_5"/></text:h>
      <text:h text:style-name="Heading_20_3" text:outline-level="3"><text:bookmark-start text:name="__RefHeading___lundi_1_fevrier_27"/><text:bookmark-start text:name="lundi_1_fevrier"/>Lundi 1 Février<text:bookmark-end text:name="__RefHeading___lundi_1_fevrier_27"/><text:bookmark-end text:name="lundi_1_fevrier"/></text:h>
      <text:p text:style-name="Text_20_body">Termine le cluster postgres</text:p>
      <text:p text:style-name="Text_20_body">Mise à jour du script de gestion de notre mode brick
Mise à jour du registry dans les scripts de démarrage des conteneurs</text:p>
      <text:p text:style-name="Preformatted_20_Text">sed -i 's,localhost,registry.cg44.fr,g' $(find ./ -name *.sh)</text:p>
      <text:p text:style-name="Text_20_body">Visite de stage… done</text:p>
      <text:h text:style-name="Heading_20_3" text:outline-level="3"><text:bookmark-start text:name="__RefHeading___mardi_2_fevrier_28"/><text:bookmark-start text:name="mardi_2_fevrier"/>Mardi 2 Février<text:bookmark-end text:name="__RefHeading___mardi_2_fevrier_28"/><text:bookmark-end text:name="mardi_2_fevrier"/></text:h>
      <text:p text:style-name="Text_20_body">Réunion de début de mois avec les employées du service. <text:line-break/>
Correction des différents documents produit sur le wiki.</text:p>
      <text:h text:style-name="Heading_20_3" text:outline-level="3"><text:bookmark-start text:name="__RefHeading___mercredi_3_fevrier_29"/><text:bookmark-start text:name="mercredi_3_fevrier"/>Mercredi 3 février<text:bookmark-end text:name="__RefHeading___mercredi_3_fevrier_29"/><text:bookmark-end text:name="mercredi_3_fevrier"/></text:h>
      <text:p text:style-name="Text_20_body">Vérification avant la restitution orale :</text:p>
      <text:list text:style-name="List_20_1" text:continue-numbering="false">
        <text:list-item>
          <text:p text:style-name="List_20_1_Content_First"> ☑ Owncloud Full </text:p>
        </text:list-item>
        <text:list-item>
          <text:p text:style-name="List_20_1_Content"> ☐ Owncloud Birck</text:p>
          <text:list text:style-name="List_20_1">
            <text:list-item>
              <text:p text:style-name="List_20_1_Content"> ☑ Apache</text:p>
            </text:list-item>
            <text:list-item>
              <text:p text:style-name="List_20_1_Content"> ☑ Php</text:p>
            </text:list-item>
            <text:list-item>
              <text:p text:style-name="List_20_1_Content"> ☐ Postgres</text:p>
            </text:list-item>
          </text:list>
        </text:list-item>
        <text:list-item>
          <text:p text:style-name="List_20_1_Content_Last"> ☑ Shipyard</text:p>
        </text:list-item>
      </text:list>
      <text:p text:style-name="Text_20_body">Vérifier le diapo au plus tôt</text:p>
      <text:list text:style-name="List_20_1" text:continue-numbering="false">
        <text:list-item>
          <text:p text:style-name="List_20_1_Content_First"> ☑ Vérifier orthographe</text:p>
        </text:list-item>
        <text:list-item>
          <text:p text:style-name="List_20_1_Content_Last"> ☑ Ajouter des diapo pour shipyard / registry</text:p>
        </text:list-item>
      </text:list>
      <text:p text:style-name="Text_20_body">Bug fix de docker sur SLES : impossible de start docker à cause de l’initialisation du network -&gt; Supprimer <text:span text:style-name="Source_20_Text">/var/lib/docker/network</text:span> pour fixer le problème</text:p>
      <text:h text:style-name="Heading_20_3" text:outline-level="3"><text:bookmark-start text:name="__RefHeading___jeudi_4_fevrier_30"/><text:bookmark-start text:name="jeudi_4_fevrier"/>Jeudi 4 février<text:bookmark-end text:name="__RefHeading___jeudi_4_fevrier_30"/><text:bookmark-end text:name="jeudi_4_fevrier"/></text:h>
      <text:p text:style-name="Text_20_body">Gestions des incidents :</text:p>
      <text:list text:style-name="List_20_1" text:continue-numbering="false">
        <text:list-item>
          <text:p text:style-name="LastListParagraph_List_20_1_Content_First"> Logiciels de ticketing : Isilog</text:p>
        </text:list-item>
      </text:list>
      <text:p text:style-name="Text_20_body"><draw:frame draw:style-name="mediacenter" draw:name="0" text:anchor-type="paragraph" draw:z-index="0" svg:width="13.229166666667cm" svg:height="8.1989459815547cm"><draw:image xlink:href="Pictures/04f5f3ffdddd924b22da49badeed23f2.jpg" xlink:type="simple" xlink:show="embed" xlink:actuate="onLoad"/></draw:frame></text:p>
      <text:p text:style-name="Text_20_body">Prise en main à distance :</text:p>
      <text:list text:style-name="List_20_1" text:continue-numbering="false">
        <text:list-item>
          <text:p text:style-name="List_20_1_Content_First"> Poste Sirius (Seven) : Novel ZENworks</text:p>
        </text:list-item>
        <text:list-item>
          <text:p text:style-name="List_20_1_Content_Last"> Poste Comet (XP) : Novel ConsoleOne</text:p>
        </text:list-item>
      </text:list>
      <text:p text:style-name="Text_20_body"><draw:frame draw:style-name="mediacenter" draw:name="1" text:anchor-type="paragraph" draw:z-index="1" svg:width="13.229166666667cm" svg:height="7.3182624113475cm"><draw:image xlink:href="Pictures/2f6180fc37c6e994c1890dfe17461d7a.jpg" xlink:type="simple" xlink:show="embed" xlink:actuate="onLoad"/></draw:frame></text:p>
      <text:p text:style-name="Text_20_body">Arriver des premiers techniciens à 8h00 vérifier l’état des infra/serveurs/réseau <text:line-break/>
Création d’un rapport météo de la journée précédente (doc en mail) <text:line-break/>
Ouverture du service à 8h30 pour les utilisateurs</text:p>
      <text:p text:style-name="Text_20_body"><draw:frame draw:style-name="mediacenter" draw:name="2" text:anchor-type="paragraph" draw:z-index="2" svg:width="13.229166666667cm" svg:height="9.9154530744337cm"><draw:image xlink:href="Pictures/6bd93bca18a1bb03ec20ac1dc63b11e1.jpg" xlink:type="simple" xlink:show="embed" xlink:actuate="onLoad"/></draw:frame>
<draw:frame draw:style-name="mediacenter" draw:name="3" text:anchor-type="paragraph" draw:z-index="3" svg:width="31.697083333333cm" style:rel-width="100%" svg:height="7.4347916666667cm" style:rel-height="scale"><draw:image xlink:href="Pictures/40876819781289d75dade356c9d6fe62.jpg" xlink:type="simple" xlink:show="embed" xlink:actuate="onLoad"/></draw:frame></text:p>
      <text:p text:style-name="Text_20_body">N1 :</text:p>
      <text:list text:style-name="List_20_1" text:continue-numbering="false">
        <text:list-item>
          <text:p text:style-name="List_20_1_Content_First"> Le point d’entré du centre d’appel</text:p>
        </text:list-item>
        <text:list-item>
          <text:p text:style-name="List_20_1_Content"> Réponse aux incidents</text:p>
        </text:list-item>
        <text:list-item>
          <text:p text:style-name="List_20_1_Content_Last"> Réponse aux demandes de services</text:p>
        </text:list-item>
      </text:list>
      <text:p text:style-name="Text_20_body">N2 :</text:p>
      <text:list text:style-name="List_20_1" text:continue-numbering="false">
        <text:list-item>
          <text:p text:style-name="LastListParagraph_List_20_1_Content_First"> Incidents non gérer en N1 ou lorsque que la demande est trop forte</text:p>
        </text:list-item>
      </text:list>
      <text:h text:style-name="Heading_20_3" text:outline-level="3"><text:bookmark-start text:name="__RefHeading___vendredi_5_fevrier_31"/><text:bookmark-start text:name="vendredi_5_fevrier"/>Vendredi 5 février<text:bookmark-end text:name="__RefHeading___vendredi_5_fevrier_31"/><text:bookmark-end text:name="vendredi_5_fevrier"/></text:h>
      <text:p text:style-name="Text_20_body">Réunion avec le chef du service. <text:line-break/>
Stade actuel d'ITIL au seins du service d’assistance numérique :</text:p>
      <text:list text:style-name="List_20_1" text:continue-numbering="false">
        <text:list-item>
          <text:p text:style-name="List_20_1_Content_First"> OK : Incidents</text:p>
        </text:list-item>
        <text:list-item>
          <text:p text:style-name="List_20_1_Content"> OK : Requêtes -&gt; DDS (Demande de Service) / Dossier</text:p>
        </text:list-item>
        <text:list-item>
          <text:p text:style-name="List_20_1_Content"> ~~ : Problèmes -&gt; Réactive (Récurrent / Majeur) / pro-active (Anticipation)</text:p>
        </text:list-item>
        <text:list-item>
          <text:p text:style-name="List_20_1_Content"> OK : Changements (poste user)</text:p>
        </text:list-item>
        <text:list-item>
          <text:p text:style-name="List_20_1_Content"> KO : Mise en prod (lier changements, opérationnel)</text:p>
        </text:list-item>
        <text:list-item>
          <text:p text:style-name="List_20_1_Content"> ~~ : Gestion configuration</text:p>
        </text:list-item>
        <text:list-item>
          <text:p text:style-name="List_20_1_Content_Last"> OK : Catalogue des services (exposer services/permettre requêtes)</text:p>
        </text:list-item>
      </text:list>
      <text:p text:style-name="Preformatted_20_Text"><text:s text:c="13"/>Proxy<text:line-break/>N1 ----&gt; N2 ----&gt; N3</text:p>
      <text:p text:style-name="Text_20_body">Incident = rupture <text:line-break/>
Problème = incident récurent qui pourrais être résolu par le biais d'un projet</text:p>
      <text:p text:style-name="Text_20_body">But : rétablir le plus vite possible, de façon nominal le service ; satisfaction utilisateur</text:p>
      <text:p text:style-name="Text_20_body">Dimensionnement du N1 en fonction du nombre de personne susceptible d'appeler</text:p>
      <text:p text:style-name="Text_20_body">N1</text:p>
      <text:list text:style-name="List_20_1" text:continue-numbering="false">
        <text:list-item>
          <text:p text:style-name="List_20_1_Content_First"> Durée/appel : 5-10min</text:p>
        </text:list-item>
        <text:list-item>
          <text:p text:style-name="List_20_1_Content"> Procédurale</text:p>
        </text:list-item>
        <text:list-item>
          <text:p text:style-name="List_20_1_Content_Last"> Coût : ~5€</text:p>
        </text:list-item>
      </text:list>
      <text:p text:style-name="Text_20_body">N2</text:p>
      <text:list text:style-name="List_20_1" text:continue-numbering="false">
        <text:list-item>
          <text:p text:style-name="List_20_1_Content_First"> Durée/appel : 10min-1h</text:p>
        </text:list-item>
        <text:list-item>
          <text:p text:style-name="List_20_1_Content"> Résolution / diagnostic qui demande plus de temps</text:p>
        </text:list-item>
        <text:list-item>
          <text:p text:style-name="List_20_1_Content_Last"> Coût : ~50€</text:p>
        </text:list-item>
      </text:list>
      <text:p text:style-name="Text_20_body">N3</text:p>
      <text:list text:style-name="List_20_1" text:continue-numbering="false">
        <text:list-item>
          <text:p text:style-name="List_20_1_Content_First"> Durée/appel : &gt;1h</text:p>
        </text:list-item>
        <text:list-item>
          <text:p text:style-name="List_20_1_Content_Last"> Coût : ~500€</text:p>
        </text:list-item>
      </text:list>
      <text:p text:style-name="Text_20_body">Coût : ~1M€/an</text:p>
      <text:p text:style-name="Horizontal_20_Line"/>
      <text:h text:style-name="Heading_20_2" text:outline-level="2"><text:bookmark-start text:name="__RefHeading___semaine_6_32"/><text:bookmark-start text:name="semaine_6"/>Semaine 6<text:bookmark-end text:name="__RefHeading___semaine_6_32"/><text:bookmark-end text:name="semaine_6"/></text:h>
      <text:h text:style-name="Heading_20_3" text:outline-level="3"><text:bookmark-start text:name="__RefHeading___lundi_8_fevrier_33"/><text:bookmark-start text:name="lundi_8_fevrier"/>Lundi 8 Février<text:bookmark-end text:name="__RefHeading___lundi_8_fevrier_33"/><text:bookmark-end text:name="lundi_8_fevrier"/></text:h>
      <text:p text:style-name="Text_20_body">Projet primaire terminé, projet secondaire CloudUnit.</text:p>
      <text:p text:style-name="Text_20_body">Cloudunit &gt; trouver un moyens de config le proxy de cloudunit git pour réussir l’installation =&gt; Demande orale pour une connexion directe.</text:p>
      <text:h text:style-name="Heading_20_3" text:outline-level="3"><text:bookmark-start text:name="__RefHeading___mardi_9_fevrier_34"/><text:bookmark-start text:name="mardi_9_fevrier"/>Mardi 9 Février<text:bookmark-end text:name="__RefHeading___mardi_9_fevrier_34"/><text:bookmark-end text:name="mardi_9_fevrier"/></text:h>
      <text:p text:style-name="Text_20_body">Débogage des scripts d'installation CloudUnit</text:p>
      <text:h text:style-name="Heading_20_3" text:outline-level="3"><text:bookmark-start text:name="__RefHeading___mercredi_10_fevrier_35"/><text:bookmark-start text:name="mercredi_10_fevrier"/>Mercredi 10 février<text:bookmark-end text:name="__RefHeading___mercredi_10_fevrier_35"/><text:bookmark-end text:name="mercredi_10_fevrier"/></text:h>
      <text:p text:style-name="Text_20_body">Ajout du rapport hebdo sur le wiki <text:line-break/>
Mise à disposition de la documentation sur l'espace co du département</text:p>
      <text:h text:style-name="Heading_20_3" text:outline-level="3"><text:bookmark-start text:name="__RefHeading___jeudi_11_fevrier_36"/><text:bookmark-start text:name="jeudi_11_fevrier"/>Jeudi 11 février<text:bookmark-end text:name="__RefHeading___jeudi_11_fevrier_36"/><text:bookmark-end text:name="jeudi_11_fevrier"/></text:h>
      <text:p text:style-name="Text_20_body">Mise en forme du rapport hebdomadaire sur le wiki <text:line-break/>
Finission de nos rapport personnelle</text:p>
      <text:h text:style-name="Heading_20_3" text:outline-level="3"><text:bookmark-start text:name="__RefHeading___vendredi_12_fevrier_37"/><text:bookmark-start text:name="vendredi_12_fevrier"/>Vendredi 12 février<text:bookmark-end text:name="__RefHeading___vendredi_12_fevrier_37"/><text:bookmark-end text:name="vendredi_12_fevrier"/></text:h>
      <text:p text:style-name="Text_20_body">Redaction d’un document sur cloudun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stage2:rapport_hebdo</dc:title>
  </office:meta>
</office:document-meta>
</file>