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186541d60c49a481e9b4b15089c6b47.jpg"/>
  <manifest:file-entry manifest:media-type="image/jpeg" manifest:full-path="Pictures/6c7f3cbb605fe4ca7ec96cb79b32c36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s3server"/><text:bookmark-start text:name="__RefHeading___teamspeak_3_server_1"/><text:bookmark-start text:name="teamspeak_3_server"/>TeamSpeak 3 Server<text:bookmark-end text:name="__RefHeading___teamspeak_3_server_1"/><text:bookmark-end text:name="teamspeak_3_server"/></text:h>
      <text:h text:style-name="Heading_20_2" text:outline-level="2"><text:bookmark-start text:name="__RefHeading___prerequis_2"/><text:bookmark-start text:name="prerequis"/>Prérequis<text:bookmark-end text:name="__RefHeading___prerequis_2"/><text:bookmark-end text:name="prerequis"/></text:h>
      <text:list text:style-name="List_20_1" text:continue-numbering="false">
        <text:list-item>
          <text:p text:style-name="LastListParagraph_List_20_1_Content_First"> Il vous faut un serveur de base de données disponible.</text:p>
        </text:list-item>
      </text:list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Pour effectuer l'installation de notre serveur TeamSpeak 3, nous commençons par créer un utilisateur dédié :</text:p>
      <text:p text:style-name="Preformatted_20_Text">useradd -d /opt/teamspeak -m teamspeak</text:p>
      <text:p text:style-name="Text_20_body">Nous nous rendrons ensuite sur le site de TS (<text:a xlink:type="simple" xlink:href="http://teamspeak.com/downloads#server" text:style-name="Internet_20_link" text:visited-style-name="Visited_20_Internet_20_Link">http://teamspeak.com/downloads#server</text:a>) pour télécharger la dernière version du serveur (en version 3.0.12.4 actuellement). Une fois télécharger nous extrayons l'archive.</text:p>
      <text:p text:style-name="Preformatted_20_Text">cd /opt/teamspeak<text:line-break/>tar -xf teamspeak3-server_linux_amd64-3.0.12.4.tar.bz2<text:line-break/>mv teamspeak3-server_linux_amd64/* ./<text:line-break/>rm teamspeak3-server_linux_amd64*</text:p>
      <text:p text:style-name="Text_20_body">Pour palier à un problème de librairie sur le serveur, nous créons le lien symbolique suivant :</text:p>
      <text:p text:style-name="Preformatted_20_Text">ln -s /opt/teamspeak/redist/libmariadb.so.2 /opt/teamspeak/</text:p>
      <text:p text:style-name="Text_20_body">Nous exécutons également la commande qui suit pour vérifier que le reste des librairies sont bien installées :</text:p>
      <text:p text:style-name="Preformatted_20_Text">ldd /opt/teamspeak3-server/libts3db_mariadb.so</text:p>
      <text:p text:style-name="Text_20_body">Sur certains systèmes, le lien symbolique ne suffit pas et la librairie <text:span text:style-name="Emphasis">libmariadb.so.2</text:span> apparait toujours comme non trouvée.
<draw:frame draw:style-name="mediacenter" draw:name="0" text:anchor-type="paragraph" draw:z-index="0" svg:width="17.30375cm" style:rel-width="100%" svg:height="3.0691666666667cm" style:rel-height="scale"><draw:image xlink:href="Pictures/5186541d60c49a481e9b4b15089c6b47.jpg" xlink:type="simple" xlink:show="embed" xlink:actuate="onLoad"/></draw:frame></text:p>
      <text:p text:style-name="Text_20_body">Dans ce cas, nous utiliserons cette commande permettant d'effectuer l'installation de la dite librairie : </text:p>
      <text:p text:style-name="Preformatted_20_Text">apt-get install libmariadb2</text:p>
      <text:p text:style-name="Text_20_body">Après ré-exécution de la commande ldd précédente, toutes les librairies sont maintenant trouvées.
<draw:frame draw:style-name="mediacenter" draw:name="1" text:anchor-type="paragraph" draw:z-index="1" svg:width="17.250833333333cm" style:rel-width="100%" svg:height="5.9795833333333cm" style:rel-height="scale"><draw:image xlink:href="Pictures/6c7f3cbb605fe4ca7ec96cb79b32c368.jpg" xlink:type="simple" xlink:show="embed" xlink:actuate="onLoad"/></draw:frame></text:p>
      <text:p text:style-name="Text_20_body">Maintenant que TeamSpeak 3 Server est installé, il nous reste à le configurer.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base_de_donnees_5"/><text:bookmark-start text:name="base_de_donnees"/>Base de données<text:bookmark-end text:name="__RefHeading___base_de_donnees_5"/><text:bookmark-end text:name="base_de_donnees"/></text:h>
      <text:p text:style-name="Text_20_body">Notre serveur TeamSpeak utilisera une base de données pour stocker l'ensemble de ses informations. Nous allons donc y créer un utilisateur et une base de données de la manière suivante :</text:p>
      <text:p text:style-name="Preformatted_20_Text">CREATE USER 'teamspeak'@'192.168.x.x' IDENTIFIED BY 'unMotDePasse';<text:line-break/>CREATE DATABASE teamspeak;<text:line-break/>GRANT ALL PRIVILEGES ON teamspeak.* TO 'teamspeak'@'192.168.x.x';<text:line-break/>FLUSH PRIVILEGES;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/>
          <table:table-cell office:value-type="string" table:style-name="PluginODTAutoStyle_TableCell_4">
            <text:list text:style-name="List_20_1" text:continue-numbering="false">
              <text:list-item>
                <text:p text:style-name="List_20_1_Content_First"> <text:span text:style-name="Emphasis">192.168.x.x</text:span> correspond à l'adresse depuis laquelle l'utilisateur à le droit de se connecter.</text:p>
              </text:list-item>
              <text:list-item>
                <text:p text:style-name="List_20_1_Content_Last"> <text:span text:style-name="Emphasis">unMotDePasse</text:span> doit être remplacé par un mot de passe fort.</text:p>
              </text:list-item>
            </text:list>
          </table:table-cell>
        </table:table-row>
      </table:table>
      <text:h text:style-name="Heading_20_3" text:outline-level="3"><text:bookmark-start text:name="__RefHeading___fichiers_de_configuration_6"/><text:bookmark-start text:name="fichiers_de_configuration"/>Fichiers de configuration<text:bookmark-end text:name="__RefHeading___fichiers_de_configuration_6"/><text:bookmark-end text:name="fichiers_de_configuration"/></text:h>
      <text:p text:style-name="Text_20_body">Nous allons commencé par créer les deux fichiers de protection basique du service <text:span text:style-name="Emphasis">Query</text:span> de TeamSpeak via les commandes</text:p>
      <text:p text:style-name="Preformatted_20_Text">touch query_ip_blacklist<text:line-break/>echo 127.0.0.1 &gt; query_ip_whitelist</text:p>
      <text:p text:style-name="Text_20_body">Puis nous créons le fichier *ts3db_mariadb.ini*</text:p>
      <text:p text:style-name="Preformatted_20_Text">[config]<text:line-break/>host=127.0.0.1<text:line-break/>port=3306<text:line-break/>username=teamspeak<text:line-break/>password=unMotDePasse<text:line-break/>database=teamspeak<text:line-break/>socket=</text:p>
      <text:p text:style-name="Text_20_body">Finalement, nous terminons avec le fichier *ts3server.ini* dans lequel nous plaçons une configuration de base</text:p>
      <text:p text:style-name="Preformatted_20_Text">machine_id=<text:line-break/>default_voice_port=9987<text:line-break/>voice_ip=0.0.0.0<text:line-break/>licensepath=<text:line-break/>filetransfer_port=30033<text:line-break/>filetransfer_ip=0.0.0.0<text:line-break/>query_port=10011<text:line-break/>query_ip=0.0.0.0<text:line-break/>query_ip_whitelist=query_ip_whitelist<text:line-break/>query_ip_blacklist=query_ip_blacklist<text:line-break/>dbsqlpath=sql/<text:line-break/>dbplugin=ts3db_mariadb<text:line-break/>dbsqlcreatepath=create_mariadb/<text:line-break/>dbpluginparameter=ts3db_mariadb.ini<text:line-break/>dbconnections=10<text:line-break/>logpath=logs<text:line-break/>logquerycommands=0<text:line-break/>dbclientkeepdays=30<text:line-break/>logappend=0<text:line-break/>query_skipbruteforcecheck=0</text:p>
      <text:p text:style-name="Text_20_body">Pour terminer la configuration, nous nous assurons que les droits sur l'ensemble des éléments est bien associé à l'utilisateur que nous avons dédié au service :</text:p>
      <text:p text:style-name="Preformatted_20_Text">chown teamspeak:teamspeak ./ -R</text:p>
      <text:h text:style-name="Heading_20_3" text:outline-level="3"><text:bookmark-start text:name="__RefHeading___service_7"/><text:bookmark-start text:name="service"/>Service<text:bookmark-end text:name="__RefHeading___service_7"/><text:bookmark-end text:name="service"/></text:h>
      <text:p text:style-name="Text_20_body">Pour rendre la gestion de notre serveur plus simple, nous procédons à la création du fichier <text:span text:style-name="Strong_20_Emphasis">/etc/init.d/teamspeak</text:span> ayant le contenu suivant :</text:p>
      <text:p text:style-name="Preformatted_20_Text">#!/bin/sh<text:line-break/>### BEGIN INIT INFO<text:line-break/># Provides: teamspeak<text:line-break/># Required-Start: $local_fs $network<text:line-break/># Required-Stop: $local_fs $network<text:line-break/># Default-Start: 2 3 4 5<text:line-break/># Default-Stop: 0 1 6<text:line-break/># Description: Teamspeak 3 Server<text:line-break/>### END INIT INFO<text:line-break/><text:line-break/>USER="teamspeak"<text:line-break/>DIR="/opt/teamspeak"<text:line-break/><text:line-break/>case "$1" in<text:line-break/>start)<text:line-break/>su $USER -c "$DIR/ts3server_startscript.sh start"<text:line-break/>;;<text:line-break/>stop)<text:line-break/>su $USER -c "$DIR/ts3server_startscript.sh stop"<text:line-break/>;;<text:line-break/>restart)<text:line-break/>su $USER -c "$DIR/ts3server_startscript.sh restart"<text:line-break/>;;<text:line-break/>status)<text:line-break/>su $USER -c "$DIR/ts3server_startscript.sh status"<text:line-break/>;;<text:line-break/>*)<text:line-break/>echo "Usage: " &gt;&amp;2<text:line-break/>exit 1<text:line-break/>;;<text:line-break/>esac<text:line-break/>exit 0</text:p>
      <text:p text:style-name="Text_20_body">Script que nous penserons à rendre exécutable</text:p>
      <text:p text:style-name="Preformatted_20_Text">chmod +x /etc/init.d/teamspeak</text:p>
      <text:h text:style-name="Heading_20_3" text:outline-level="3"><text:bookmark-start text:name="__RefHeading___pare-feu_8"/><text:bookmark-start text:name="pare-feu"/>Pare-feu<text:bookmark-end text:name="__RefHeading___pare-feu_8"/><text:bookmark-end text:name="pare-feu"/></text:h>
      <text:p text:style-name="Text_20_body">Reste alors à ouvrir le port sur le <text:a xlink:type="simple" xlink:href="https://wiki.viper61.fr/iptables" text:style-name="Internet_20_link" text:visited-style-name="Visited_20_Internet_20_Link">pare-feu</text:a> si cela est nécessaire.</text:p>
      <text:list text:style-name="List_20_1" text:continue-numbering="false">
        <text:list-item>
          <text:p text:style-name="List_20_1_Content_First"> Le port 9987 en UDP pour la voix</text:p>
        </text:list-item>
        <text:list-item>
          <text:p text:style-name="List_20_1_Content"> Le port 30033 en TCP pour les transferts de fichiers</text:p>
        </text:list-item>
        <text:list-item>
          <text:p text:style-name="List_20_1_Content_Last"> Le port 10011 en TCP pour le service <text:span text:style-name="Emphasis">Query</text:span></text:p>
        </text:list-item>
      </text:list>
      <text:p text:style-name="Preformatted_20_Text">iptables -A INPUT -p udp -m udp --dport 9987 -j ACCEPT<text:line-break/>iptables -A INPUT -p tcp -m tcp --dport 30033 -j ACCEPT<text:line-break/>iptables -A INPUT -p tcp -m tcp --dport 10011 -j ACCEP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s3server</dc:title>
  </office:meta>
</office:document-meta>
</file>